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bvion Run, 13 september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Overwegende</text:p>
            <text:p text:style-name="common-al">Op zondag 13 september 2026 vindt de Obvion Run plaats. Dit evenement wordt georganiseerd door de Stichting Grand Ballon en vindt jaarlijks plaats. De Obvion Run is een hardloopevenement over diverse afstanden en routes.</text:p>
            <text:p text:style-name="common-al">Om het evenement veilig te kunnen laten plaatsvinden worden op verschillende plaatsen verkeersmaatregelen genomen. Hiervoor worden o.a. een aantal weggedeeltes afgesloten en éénrichtingsverkeer én parkeerverboden ingesteld en verkeersregelaars ingezet.</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 én het verbeteren van de leefbaarheid.</text:p>
            <text:p text:style-name="common-al"/>
            <text:p text:style-name="common-al">Is het gewenst om</text:p>
            <text:p text:style-name="common-al">1) de Geerstraat tussen de Schakelweg/Laanderstraat en de Valkenburgerweg gesloten te verklaren in beide richtingen voor voertuigen, ruiters en geleiders van rij- of trekdieren of vee van zaterdag 12 september vanaf 17:00 tot zondag 13 september 2026 19:00 uur. Dit zoals is weergegeven op de bij besluit behorende tekeningen; </text:p>
            <text:p text:style-name="common-al"/>
            <text:p text:style-name="common-al">2) op de Geerstraat tussen de Schakelweg en de Schinkelstraat eenrichtingsverkeer in te stellen, waardoor verkeer vanuit de Schinkelstraat naar rechts via de Schakelweg / Geerstraat het centrum kan verlaten van zaterdag 12 september vanaf 17:00 tot zondag 13 september 2026 19:00 uur. Dit zoals is weergegeven op de bij besluit behorende tekeningen;</text:p>
            <text:p text:style-name="common-al"/>
            <text:p text:style-name="common-al">3) de Valkenburgerweg tussen de Geerstraat en Euterpelaan gesloten te verklaren in beide richtingen voor voertuigen, ruiters en geleiders van rij- of trekdieren of vee op zondag 13 september 2026 tussen 08:30 uur en 18:00 uur. Dit zoals is weergegeven op de bij besluit behorende tekeningen; </text:p>
            <text:p text:style-name="common-al"/>
            <text:p text:style-name="common-al">4) het parkeren op de Valkenburgerweg tussen de Geerstraat en de Euterpelaan te verbieden op zondag 13 september 2026 tussen 07:00 uur en 18:00 uur. Dit zoals is weergegeven op de bij besluit behorende tekeningen; </text:p>
            <text:p text:style-name="common-al"/>
            <text:p text:style-name="common-al">5) de Geleenstraat, de Raadhuisstraat en een gedeelte van de Uilestraat gesloten te verklaren in beide richtingen voor voertuigen, ruiters en geleiders van rij- of trekdieren of vee op zondag 13 september 2026 tussen 9.00 uur en 16.00 uur. Dit zoals is weergegeven op de bij besluit behorende tekeningen;</text:p>
            <text:p text:style-name="common-al"/>
            <text:p text:style-name="common-al">6) het parkeren op de Geleenstraat tussen de Geerstraat en de Dr. Poelsstraat te verbieden op zondag 13 september 2026 tussen 7.00 uur en 18.00 uur. Dit zoals is weergegeven op de bij besluit behorende tekeningen; </text:p>
            <text:p text:style-name="common-al"/>
            <text:p text:style-name="common-al">7) éénrichtingsverkeer in te stellen op de Valkenburgerweg tussen de Euterpelaan en Welterhuisje en wel in de richting van Welterhuisje op zondag 13 september 2026 tussen 8.00 uur en 17.00 uur. Dit zoals is weergegeven op de bij besluit behorende tekeningen;</text:p>
            <text:p text:style-name="common-al"/>
            <text:p text:style-name="common-al">8) éénrichtingsverkeer in te stellen op de Valkenburgerweg tussen Voerendaal en de John F. Kennedylaan en wel in de richting van de John F. Kennedylaan op zondag 13 september 2026 tussen 9.00 uur en 16.00 uur,(brom)fietsers uitgezonderd. Dit zoals is weergegeven op de bij besluit behorende tekeningen;</text:p>
            <text:p text:style-name="common-al"/>
            <text:p text:style-name="common-al">9) zowel de Pijnsweg als de Zuster Xavier Nolenslaan ter hoogte van de aansluiting op de Valkenburgerweg gesloten te verklaren in beide richtingen voor voertuigen, ruiters en geleiders van rij- of trekdieren of vee op zondag 13 september 2026 tussen 08.00 uur en 17.00 uur. Dit zoals is weergegeven op de bij besluit behorende tekeningen;</text:p>
            <text:p text:style-name="common-al"/>
            <text:p text:style-name="common-al">10) de Dudoklaan tussen In de Cramer en het fietspad (gelegen tussen Dudoklaan en Mijnmuseumpad) én In de Cramer tussen de Dudoklaan en de Parallelweg gesloten te verklaren in beide richtingen voor voertuigen, ruiters en geleiders van rij- of trekdieren of vee op zondag 13 september 2026 tussen 9.30 uur en 14.30 uur; bedrijven blijven bereikbaar. Dit zoals is weergegeven op de bij besluit behorende tekeningen;</text:p>
            <text:p text:style-name="common-al"/>
            <text:p text:style-name="common-al">11) het parkeren op In de Cramer tussen de Parallelweg en de Dudoklaan te verbieden op zondag 13 september 2026 tussen 9.30 uur en 14.30 uur. Dit zoals is weergegeven op de bij besluit behorende tekeningen;</text:p>
            <text:p text:style-name="common-al"/>
            <text:p text:style-name="common-al">12) Prikkenis af te sluiten tussen het spoorwegviaduct en Terworm op zondag 13 september vanaf 09:00 tot en met 14:30u. Dit zoals is weergegeven op de bij besluit behorende tekeningen;</text:p>
            <text:p text:style-name="common-al"/>
            <text:p text:style-name="common-al">13) een deel van Nieuw Eyckholt gesloten te verklaren in beide richtingen op zondag 13 september tussen 08:30 uur en 17:30 uur. Dit zoals is weergegeven op de bij besluit behorende tekeningen;</text:p>
            <text:p text:style-name="common-al"/>
            <text:p text:style-name="common-al">Motivering</text:p>
            <text:p text:style-name="common-al">Door de bovengenoemde maatregelen wordt op het parkoers van de Obvion Run en de omliggende wegen de verkeersveiligheid bevorderd en de doorstroming van het verkeer gewaarborgd.</text:p>
            <text:p text:style-name="common-al"/>
            <text:p text:style-name="common-al">Belangenafweging</text:p>
            <text:p text:style-name="common-al">De Obvion Run is van grote promotionele waarde voor de stad. Het is derhalve van groot belang dat dit hardloopevenement (veilig) kan plaatsvinden. Belanghebbenden worden niet onevenredig benadeeld door het treffen van de maatregel en er ontstaat geen onduidelijke verkeerssituatie. De verminderde bereikbaarheid is van tijdelijke aard en staat in geen verhouding tot het belang van The Obvion Run voor de stad. De gemeentelijke belangen wegen derhalve zwaarder dan de belangen van overige belanghebbenden.</text:p>
            <text:p text:style-name="common-al"/>
            <text:p text:style-name="common-al">Gehoord/Overleg</text:p>
            <text:p text:style-name="common-al">Ingevolge artikel 24 van het BABW is vooraf overleg gepleegd met de politie. De genoemde straten zijn in beheer bij de gemeente Heerlen.</text:p>
            <text:p text:style-name="common-al"/>
            <text:p text:style-name="common-al">Besluit:</text:p>
            <text:p text:style-name="common-al">1) Door middel van plaatsing van de borden C1 van het Reglement verkeersregels en verkeerstekens 1990 op afzethekken in de Geerstraat ter hoogte van de Laanderstraat én in de Geerstraat ter hoogte van de Valkenburgerweg, de Geerstraat tussen Laanderstraat en Valkenburgerweg gesloten te verklaren in beide richtingen voor voertuigen, ruiters en geleiders van rij- of trekdieren of vee van zaterdag 12 september 17:00 uur tot en met zondag 13 september 2026 18.00 uur. Dit zoals aangegeven op de bij dit besluit behorende tekening. </text:p>
            <text:p text:style-name="common-al"/>
            <text:p text:style-name="common-al">2) Door middel van plaatsing van de borden C2 en C4 van het Reglement verkeersregels en verkeerstekens 1990 op afzethekken in de Geerstraat tussen de Schinkelstraat en de Schakelweg éénrichtingsverkeer in te stellen, waardoor verkeer vanuit de Schinkelstraat naar rechts via de Geerstraat het centrum kan verlaten zaterdag 12 september 17:00 uur tot en met zondag 13 september 2026 18.00 uur. Dit zoals aangegeven op de bij dit besluit behorende tekening. </text:p>
            <text:p text:style-name="common-al"/>
            <text:p text:style-name="common-al">3) Door middel van plaatsing van de borden C1 van het Reglement verkeersregels en verkeerstekens 1990 op afzethekken de Valkenburgerweg tussen de Geerstraat en Euterpelaan gesloten te verklaren in beide richtingen voor voertuigen, ruiters en geleiders van rij- of trekdieren of vee op zondag 13 september 2026 tussen 08.30 uur en 18.00 uur. Dit zoals aangegeven op de bij dit besluit behorende tekening. </text:p>
            <text:p text:style-name="common-al"/>
            <text:p text:style-name="common-al">4) Door middel van plaatsing van de borden E4 van het Reglement verkeersregels en verkeerstekens 1990 inclusief onderborden met de tekst: “ parkeren verboden van zo. 13-09 07u t/m zo. 13-09 18u” en met pijl naar links of rechts, op de Valkenburgerweg tussen de Geerstraat en de Euterpelaan, een parkeerverbod in te stellen op zondag 13 september 2026 van 7.00 uur tot 18.00 uur. Dit zoals aangegeven op de bij dit besluit behorende tekening. De wegsleepregeling is van kracht. </text:p>
            <text:p text:style-name="common-al"/>
            <text:p text:style-name="common-al">5) Door middel van de plaatsing van de borden C1 van het Reglement verkeersregels en verkeerstekens 1990 op afzethekken, in de Dr. Poelsstraat ter hoogte van de Geleenstraat, inde Raadhuisstraat ter hoogte van de Uilestraat, halverwege de Uilestraat én de Kruisstraat ter hoogte van de Coriovallumstraat, de Geleenstraat tussen Dr. Poelsstraat, de Raadhuisstraat, een deel van de Uilestraat én de Kruisstraat tussen Coriovallumstraat en Geleenstraat gesloten te verklaren in beide richtingen voor voertuigen, ruiters en geleiders van rij- of trekdieren of vee op zondag 13 september 2026 tussen 9.00 uur en 16.00 uur. Dit zoals aangegeven op de bij dit besluit behorende tekening. </text:p>
            <text:p text:style-name="common-al"/>
            <text:p text:style-name="common-al">6) Door middel van de plaatsing van de borden E4 van het Reglement verkeersregels en verkeerstekens 1990 inclusief onderborden met de tekst “parkeren verboden van zo. 13-09 07u t/m 13-09 18u” en met pijl naar links of rechts, het parkeren op de Geleenstraat tussen de Geerstraat en de Dr. Poelsstraat te verbieden op zondag 13 september 2026 tussen 7.00 uur en 18.00 uur. Dit zoals aangegeven op de bij dit besluit behorende tekening. De wegsleepregeling is van toepassing.</text:p>
            <text:p text:style-name="common-al"/>
            <text:p text:style-name="common-al">7) Door middel van de plaatsing van de borden C2, C3 en C4 van het Reglement verkeersregels en verkeerstekens 1990 éénrichtingsverkeer in te stellen op de Valkenburgerweg tussen de Euterpelaan en Welterhuisje en wel in de richting van Welterhuisje op zondag 13 september 2026 tussen 8.00 uur en 17.00 uur. Dit zoals aangegeven op de bij dit besluit behorende tekening. </text:p>
            <text:p text:style-name="common-al"/>
            <text:p text:style-name="common-al">8) Door middel van de plaatsing van de borden C2, C3 en C4 van het Reglement verkeersregels en verkeerstekens 1990 éénrichtingsverkeer in te stellen op de Valkenburgerweg tussen Voerendaal en de John F. Kennedylaan en wel in de richting van de John F. Kennedylaan, inclusief onderbord ‘m.u.v. (brom)fietsers, op zondag 13 september 2026 tussen 9.00 uur en 16.00 uur. Dit zoals aangegeven op de bij dit besluit behorende tekening. </text:p>
            <text:p text:style-name="common-al"/>
            <text:p text:style-name="common-al">9) Door middel van de plaatsing van de borden C1 van het Reglement verkeersregels en verkeerstekens 1990 op afzethekken de Pijnsweg en de Zuster Xavier Nolenslaan beide ter hoogte van de aansluiting op de Valkenburgerweg gesloten te verklaren in beide richtingen voor voertuigen, ruiters en geleiders van rij- of trekdieren of vee op zondag 13 september 2026 tussen 8.00 uur en 17.00 uur. Dit zoals aangegeven op de bij dit besluit behorende tekening.</text:p>
            <text:p text:style-name="common-al"/>
            <text:p text:style-name="common-al">10) Door middel van de plaatsing van de borden C1 van het Reglement verkeersregels en verkeerstekens 1990 op afzethekken in de Dudoklaan ter hoogte van het fietspad (gelegen tussen Dudoklaan en Mijnmuseumpad), op In de Cramer ter hoogte van de Dudoklaan én op In de Cramer ter hoogte van de Parallelweg, de een deel van de Dudoklaan en een deel van In de Cramer gesloten te verklaren in beide richtingen voor voertuigen, ruiters en geleiders van rij- of trekdieren of vee op zondag 13 september 2026 tussen 9.30 uur en 14.30 uur. Dit zoals aangegeven op de bij dit besluit behorende tekening.</text:p>
            <text:p text:style-name="common-al"/>
            <text:p text:style-name="common-al">11) Door middel van de plaatsing van de borden E4 van het Reglement verkeersregels en verkeerstekens 1990 inclusief onderborden met de tekst “parkeren verboden van Zo. 13-09 9:30u 07u t/m zo. 13-09 14.30u” het parkeren op In de Cramer tussen de Parallelweg en de Dudoklaan te verbieden op zondag 13 september 2026 tussen 9.30 uur en 14.30 uur. De wegsleepregeling is van toepassing.</text:p>
            <text:p text:style-name="common-al"/>
            <text:p text:style-name="common-al">12) Door middel van de plaatsing van de borden C1 van het Reglement verkeersregels en verkeerstekens 1990 op afzethekken in Prikkenis ter hoogte van het spoorwegviaduct en ter hoogte van Terworm, Prikkenis tussen het spoorviaduct en Terworm gesloten te verklaren in beide richtingen voor, ruiters en geleiders van rij- of trekdieren of vee op zondag 13 september 2026 tussen 9.00 uur en 14.30 uur. Dit zoals aangegeven op de bij dit besluit behorende tekening.</text:p>
            <text:p text:style-name="common-al"/>
            <text:p text:style-name="common-al">13) Door middel van de plaatsing van de borden C1 van het Reglement verkeersregels en verkeerstekens 1990 op afzethekken op Nieuw Eyckholt zoals aangegeven is op de bij dit besluit behorende tekeningen delen van Nieuw Eyckholt gesloten te verklaren in beide richtingen voor, ruiters en geleiders van rij- of trekdieren of vee op zondag 13 september 2026 tussen 8.30 uur en 17.30 uur.</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3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datum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n: </text:span>
          </text:p>
            <text:p text:style-name="common-al">
            <text:span text:style-name="nadrukvet">1. Heerlen Obvion Run – 02, dd. 22-07-2026</text:span>
          </text:p>
            <text:p text:style-name="common-al">
            <text:span text:style-name="nadrukvet">2.</text:span>
            <text:span text:style-name="nadrukvet">Heerlen Obvion Run 2026 – 04, dd. 04-08-2026</text:span>
          </text:p>
            <text:p text:style-name="common-al">
            <text:span text:style-name="nadrukvet">3. Heerlen Obvion Run – 05, dd. 22-07-2026</text:span>
          </text:p>
            <text:p text:style-name="common-al">
            <text:span text:style-name="nadrukvet">4. Heerlen Obvion Run – 06, dd. 22-07-2026</text:span>
          </text:p>
            <text:p text:style-name="common-al">
            <text:span text:style-name="nadrukvet">5. Heerlen Obvion Run – 07, dd. 22-07-2026</text:spa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4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len - 2026 Obvion Run - Heerlen centrum</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Heerlen 2026</meta:user-defined>
    <meta:user-defined meta:name="OVERHEIDop.verkeersbordcode">C1</meta:user-defined>
    <meta:user-defined meta:name="OVERHEIDop.verkeersbordcode">C2</meta:user-defined>
    <meta:user-defined meta:name="OVERHEIDop.verkeersbordcode">C3</meta:user-defined>
    <meta:user-defined meta:name="OVERHEIDop.verkeersbordcode">C4</meta:user-defined>
    <meta:user-defined meta:name="OVERHEIDop.verkeersbordcode">E4</meta:user-defined>
    <dc:language>nl</dc:language>
    <meta:user-defined meta:name="OVERHEIDop.locatietype/OVERHEIDop.gebiedsmarkering">Vlak</meta:user-defined>
    <meta:user-defined meta:name="DC.title">Obvion Run, 13 september 2026</meta:user-defined>
    <meta:user-defined meta:name="DCTERMS.W3CDTF/DCTERMS.available">2026-08-25</meta:user-defined>
    <meta:user-defined meta:name="OVERHEIDop.externeBijlage">2026 Obvion Run-02|exb-2026-29972</meta:user-defined>
    <meta:user-defined meta:name="OVERHEIDop.externeBijlage">2026 Obvion Run-04|exb-2026-29973</meta:user-defined>
    <meta:user-defined meta:name="OVERHEIDop.externeBijlage">2026 Obvion Run-05|exb-2026-29974</meta:user-defined>
    <meta:user-defined meta:name="OVERHEIDop.externeBijlage">2026 Obvion Run-06|exb-2026-29975</meta:user-defined>
    <meta:user-defined meta:name="OVERHEIDop.externeBijlage">2026 Obvion Run-07|exb-2026-29976</meta:user-defined>
    <meta:user-defined meta:name="DCTERMS.W3CDTF/OVERHEIDop.jaargang">2026</meta:user-defined>
    <meta:user-defined meta:name="OVERHEIDop.publicationIssue">400466</meta:user-defined>
    <meta:user-defined meta:name="OVERHEIDop.GmbID/DC.identifier">gmb-2026-400466</meta:user-defined>
    <meta:user-defined meta:name="OVERHEIDop.versieInformatie"/>
  </office:meta>
</office:document-meta>
</file>