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geest, verlenging beslistermijn aanvraag omgevingsvergunning, Oosterwerf 7, 1911JB Uitgeest, het wijzigen van de gevels en (interne) constructieve aanpassingen , verzenddatum 21 augustus 2026 (Z2026-0000592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geest</text:p>
            </table:table-cell>
            <table:table-cell office:value-type="string" table:style-name="header.C">
              <text:p text:style-name="headerright"><text:span text:style-name="nr">Nr. 4004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geest</meta:user-defined>
    <meta:user-defined meta:name="OVERHEID.Gemeente/OVERHEID.authority">Ui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925</meta:user-defined>
    <meta:user-defined meta:name="DCTERMS.abstract">Oosterwerf 7, 1911JB Uitgeest, het wijzigen van de gevels en (interne) constructieve aanpassingen , verzenddatum 21 augustus 2026 (Z2026-00005925)</meta:user-defined>
    <dc:language>nl</dc:language>
    <meta:user-defined meta:name="OVERHEIDop.locatietype/OVERHEIDop.gebiedsmarkering">Vlak</meta:user-defined>
    <meta:user-defined meta:name="DC.title">Gemeente Uitgeest, verlenging beslistermijn aanvraag omgevingsvergunning, Oosterwerf 7, 1911JB Uitgeest, het wijzigen van de gevels en (interne) constructieve aanpassingen , verzenddatum 21 augustus 2026 (Z2026-00005925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61</meta:user-defined>
    <meta:user-defined meta:name="OVERHEIDop.GmbID/DC.identifier">gmb-2026-400461</meta:user-defined>
    <meta:user-defined meta:name="OVERHEIDop.versieInformatie"/>
  </office:meta>
</office:document-meta>
</file>