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Punter 10 60, 8242 D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Punter 10 60, 8242 DE Lelystad, het veranderen van een gevel (kozijn)</text:span>
          </text:p>
            <text:p text:style-name="common-al">Wij hebben op 21 augustus 2026 een aanvraag omgevingsvergunning ontvangen voor het veranderen van een gevel (kozijn), op Punter 10 60, 8242 DE Lelystad. De aanvraag heeft dossiernummer 09953671875.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1 augustus 2026. De gemeente neemt daarover waarschijnlijk voor 16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04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71875</meta:user-defined>
    <dc:language>nl</dc:language>
    <meta:user-defined meta:name="OVERHEIDop.locatietype/OVERHEIDop.gebiedsmarkering">Punt</meta:user-defined>
    <meta:user-defined meta:name="DC.title">Ontvangen aanvraag - Punter 10 60, 8242 DE Lelystad</meta:user-defined>
    <meta:user-defined meta:name="DCTERMS.W3CDTF/DCTERMS.available">2026-08-25</meta:user-defined>
    <meta:user-defined meta:name="DCTERMS.W3CDTF/OVERHEIDop.jaargang">2026</meta:user-defined>
    <meta:user-defined meta:name="OVERHEIDop.publicationIssue">400460</meta:user-defined>
    <meta:user-defined meta:name="OVERHEIDop.GmbID/DC.identifier">gmb-2026-400460</meta:user-defined>
    <meta:user-defined meta:name="OVERHEIDop.versieInformatie"/>
  </office:meta>
</office:document-meta>
</file>