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eningi7f228981-b2a2-43d9-8e5f-a4fd4d8ac45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reserveren twee gelegenheden voor het onmiddellijk laden en lossen van goederen Blijmarkt Zwolle</text:p>
      <text:section text:name="regeling_id1-3-2" text:style-name="regeling">
        <text:section text:name="aanhef_id1-3-2-1" text:style-name="aanhef">
          <text:section text:name="context_id1-3-2-1-1" text:style-name="context">
            <text:p text:style-name="context.al">170987-2026</text:p>
            <text:p text:style-name="context_bottom"/>
          </text:section>
          <text:p text:style-name="aanhef_wie">Burgemeester en wethouders van Zwolle</text:p>
          <text:section text:name="considerans_id1-3-2-1-3" text:style-name="considerans">
            <text:p text:style-name="tussenkopcur">
            <text:span text:style-name="nadrukvet">Overwegende:</text:span>
          </text:p>
            <text:p text:style-name="considerans.al">dat de Blijmarkt is gelegen binnen de bebouwde kom van Zwolle;</text:p>
            <text:p text:style-name="considerans.al">dat de Blijmarkt in beheer is bij de gemeente Zwolle;</text:p>
            <text:p text:style-name="considerans.al">dat de Blijmarkt een weg is als bedoeld in artikel 18, lid 1 onder d van de WVW 1994;</text:p>
            <text:p text:style-name="considerans.al">dat gelet op bovengenoemd artikel het college van burgemeester en wethouders van Zwolle bevoegd is verkeersbesluiten te nemen voor deze weg;</text:p>
            <text:p text:style-name="considerans.al">dat de bevoegdheid voor het nemen van verkeersbesluiten door het college van burgemeester en wethouders van Zwolle is gemandateerd aan de medewerker Leefomgeving en Mobiliteit;</text:p>
            <text:p text:style-name="considerans.al">dat de Blijmarkt gecategoriseerd is als een erftoegangsweg binnen de bebouwde kom met een maximumsnelheid van 30 km/u;</text:p>
            <text:p text:style-name="considerans.al">dat de verkeersfunctie op een erftoegangsweg ondergeschikt is aan de verblijfsfunctie;</text:p>
            <text:p text:style-name="considerans.al">dat deze categorisering aansluit op de categorisering, zoals bedoeld in het landelijke beleid Duurzaam Veilig;</text:p>
            <text:p text:style-name="considerans.al">dat de Blijmarkt is gelegen in het centrum van Zwolle waar toeristische, culturele en uitgaansactiviteiten plaatsvinden;</text:p>
            <text:p text:style-name="considerans.al">dat de relatief smalle wegen in het centrum worden gebruikt door auto en fietsverkeer en ook bevoorradend verkeer; </text:p>
            <text:p text:style-name="considerans.al">dat mede daardoor de voor het verkeer beschikbare openbare ruimte in de binnenstad van Zwolle schaars is;</text:p>
            <text:p text:style-name="considerans.al">dat vanwege de smalle rijlopers op wegen in het centrum het niet wenselijk is dat het laden en lossen op de rijbaan plaatsvindt omdat dit leidt tot oponthoud voor gemotoriseerd en fietsverkeer en tot onveilig en ongewenst verkeersgedrag waar het uitwijken van fietsverkeer over trottoirs hier een duidelijk voorbeeld van is;</text:p>
            <text:p text:style-name="considerans.al">dat het noodzakelijk is dat aan toeleveranciers ruimte wordt geboden om producten af te kunnen leveren en op te halen;</text:p>
            <text:p text:style-name="considerans.al">dat vanwege de beperkte ruimte maar ook om deze toeleveringen enigszins te structureren in het centrum op meerdere plaatsen laad- en loshavens zijn aangelegd;</text:p>
            <text:p text:style-name="considerans.al">dat een van de locaties in de binnenstad waar deze behoefte bestaat de Blijmarkt betreft;</text:p>
            <text:p text:style-name="considerans.al">dat aan deze weg zich een aantal horecavoorzieningen bevinden die met enige regelmaat bevoorraad moeten worden; </text:p>
            <text:p text:style-name="considerans.al">dat om die reden op een rabatstrook langs de Blijmarkt over de gehele lengte tussen de Luttekestraat en de Papenstraat door middel van het plaatsen van borden E7 van bijlage 1 van het RVV 1990 met bijbehorende pijlonderborden waarmee de begrenzing van de voorziening is aangegeven, een laad- en losvoorziening is gereserveerd;</text:p>
            <text:p text:style-name="considerans.al">dat langs deze rabatstrook een aantal woningen aanwezig is waarvan de voordeur uitmondt op de Blijmarkt;</text:p>
            <text:p text:style-name="considerans.al">dat met enige regelmaat direct voor deze panden laad- en losactiviteiten plaatsvinden waardoor de toegankelijkheid hiervan wordt beperkt;</text:p>
            <text:p text:style-name="considerans.al">dat om die redenen het wenselijk is om de laad- en losmogelijkheden beter te structureren en te realiseren op locaties waar deze zo min mogelijk hinder voor aanwonenden van de Blijmarkt opleveren;</text:p>
            <text:p text:style-name="considerans.al">dat dit wordt gerealiseerd door middel van het aanbieden van laad- en losplaatsen, waarbij de locaties zodanig zijn gesitueerd dat deze goed bruikbaar zijn voor het laden en lossen van goederen zodat deze handelingen zo min mogelijk hinder opleveren voor de omgeving en de veiligheid op de weg zoveel als mogelijk wordt gewaarborgd;</text:p>
            <text:p text:style-name="considerans.al">dat op grond van bovenstaande overwegingen gezocht is naar locaties die zo gunstig mogelijk liggen voor bevoorradend verkeer en zo min mogelijk hinder voor de bewoners van de binnenstad opleveren;</text:p>
            <text:p text:style-name="considerans.al">dat het realiseren van een laad- en losplaats voor Museum de Fundatie is overwogen, maar wordt om esthetische redenen onwenselijk geacht en dit bovendien ten koste van met borden aangegeven gehandicaptenplaatsen gaat;</text:p>
            <text:p text:style-name="considerans.al">dat in de directe omgeving geen mogelijkheid is om laad- en losvoorzieningen buiten de rijbaan te kunnen realiseren; </text:p>
            <text:p text:style-name="considerans.al">dat om die redenen is gekozen voor twee afzonderlijke laad- en losplaatsen op de Blijmarkt, te weten nabij het kruispunt met de Luttekestraat en nabij het kruispunt met de Papenstraat; </text:p>
            <text:p text:style-name="considerans.al">dat bewust is gekozen voor twee laad- en loslocaties om het bevoorradende verkeer maximaal te faciliteren en de ligging daarvan zo maximaal mogelijk is afgestemd op de locaties waar geladen en gelost moet worden;</text:p>
            <text:p text:style-name="considerans.al">dat dit laden en lossen buiten de rijbaan plaatsvindt en begrensd is tot de aangewezen stroken met een lengte die wordt beperkt tot 12 meter en het daarom wenselijk is de stroken te markeren dan wel in de bestrating duidelijk af te bakenen;</text:p>
            <text:p text:style-name="considerans.al">dat deze maatregel wordt gerealiseerd door middel van het verwijderen van de huidige borden E7 met bijbehorende pijlonderborden en het plaatsen van borden E7 met bijbehorende pijlonderborden waarmee de begrenzing van de stroken wordt aangegeven, bij de twee afzonderlijke en gemarkeerde stroken; </text:p>
            <text:p text:style-name="considerans.al">dat gelet op artikel 12 van het BABW voor het verwijderen en plaatsen van bord E7 van bijlage 1 van het RVV 1990 met de bijbehorende onderborden een verkeersbesluit is vereist;</text:p>
            <text:p text:style-name="considerans.al">dat gelet op artikel 2 van de WVW 1994 de hiervoor genoemde verkeersmaatregelen strekken tot:</text:p>
            <text:p text:style-name="considerans.al">- het beschermen van weggebruikers en passagiers,</text:p>
            <text:p text:style-name="considerans.al"> - het voorkomen of beperken van door het verkeer veroorzaakte overlast, hinder of schade;</text:p>
            <text:p text:style-name="considerans.al">dat gelet op artikel 2 van de WVW 1994 het zoveel mogelijk waarborgen van de vrijheid van het verkeer in het geding komt met uitvoeren van de hiervoor genoemde verkeersmaatregelen;</text:p>
            <text:p text:style-name="considerans.al">dat in dit geval de aard, ligging en functie van de Blijmarkt het rechtvaardigen dat voorrang wordt gegeven aan de belangen van het beschermen van weggebruikers en passagiers en het voorkomen van door het laden en lossen van goederen veroorzaakte overlast, hinder of schade;</text:p>
            <text:p text:style-name="considerans.al">dat de in dit verkeersbesluit genoemde maatregelen niet leiden tot een noemenswaardige toename van de geluidbelasting door wegverkeerslawaai, zoals bedoeld in artikel 21a van het BABW, op geluidsgevoelige gebouwen;</text:p>
            <text:p text:style-name="considerans.al">dat gelet op artikel 24 van het BABW overleg is gevoerd met de gemandateerde van de politie;</text:p>
            <text:p text:style-name="considerans.al">dat de politie heeft ingestemd met de hierna genoemde verkeersmaatregel.</text:p>
            <text:p text:style-name="considerans.al">
            <text:span text:style-name="nadrukvet">gelet op:</text:span>
          </text:p>
            <text:p text:style-name="considerans.al">- de bepalingen van de Wegenverkeerswet 1994 (WVW);</text:p>
            <text:p text:style-name="considerans.al">- de bepalingen van het Reglement Verkeersregels en Verkeerstekens 1990 (RVV1990);</text:p>
            <text:p text:style-name="considerans.al">- de bepalingen van het Besluit Administratieve Bepalingen inzake het Wegverkeer (BABW);</text:p>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p text:style-name="common-al">- de bestaande gelegenheid bestemd voor het laden en lossen van goederen op de Blijmarkt tussen de Luttekestraat en Papenstraat op te heffen door middel van het verwijderen van borden E7 van bijlage 1 van het RVV 1990 met bijbehorende pijlonderborden;</text:p>
            <text:p text:style-name="common-al">- op de Blijmarkt, tussen de Luttekestraat en Papenstraat twee afzonderlijke gelegenheden bestemd voor het laden en lossen van goederen te reserveren door middel van het plaatsen van borden E7 van bijlage 1 van het RVV 1990 met pijlonderborden waarmee de begrenzing van die twee gelegenheden wordt aangegeven, ondersteund met markering.</text:p>
            <text:p text:style-name="common-al">De hiervoor beschreven verkeersmaatregelen worden uitgevoerd zoals op de situatietekening is aangegeven.</text:p>
            <text:p text:style-name="common-al">
            <text:span text:style-name="nadrukvet">Situatietekening:</text:span>
          </text:p>
            <text:p text:style-name="last-al">
            <text:span text:style-name="nadrukvet"/>
            <draw:frame><draw:text-box><text:section text:name="plaatje_id1-3-2-2-1-5-2" text:style-name="plaatje">
              <text:p text:style-name="illustratie_id1-3-2-2-1-5-2-1"><draw:frame draw:style-name="illustratie_id1-3-2-2-1-5-2-1" text:anchor-type="paragraph" svg:width="100mm" svg:height="57.199999999999996mm"><draw:image xlink:href="Pictures/Situatietekeningi7f228981-b2a2-43d9-8e5f-a4fd4d8ac45d.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Zwolle,</text:span>
            <text:span text:style-name="datum">21 augustus 2026</text:span>
          </text:p>
          </text:section>
          <text:section text:name="ondertekening_id1-3-2-3-2">
            <text:p><text:span text:style-name="functie">Burgemeester en wethouders van Zwolle,</text:span></text:p>
            <text:p><text:span text:style-name="deze">Namens deze,</text:span></text:p>
            <text:p><text:span text:style-name="ondertekening_naam">
            <text:span text:style-name="voornaam">H.</text:span>
            <text:span text:style-name="achternaam">Velthuis</text:span>
          </text:span></text:p>
            <text:p><text:span text:style-name="functie">Afdelingshoofd Ruimte en Economie</text:span></text:p>
          </text:section>
        </text:section>
        <text:section text:name="bezwaarschrift_id1-3-2-4" text:style-name="bezwaarschrift">
          <text:p text:style-name="bezwaarschrift_top"/>
          <text:p text:style-name="tussenkopvetcur">Mededelingen</text:p>
          <text:p text:style-name="tussenkopcur">
          <text:span text:style-name="nadrukcur">Publicatie</text:span>
        </text:p>
          <text:p text:style-name="bezwaarschrift_al">Bekendmaking van het verkeersbesluit geschiedt digitaal door publicatie in het Gemeenteblad van 26 augustus 2026 (<text:a xlink:href="http://www.zoek.officielebekendmakingen.nl" xlink:type="simple"><text:span text:style-name="nadrukvet">www.officielebekendmakingen.nl</text:span></text:a><text:span text:style-name="nadrukvet">).</text:span> </text:p>
          <text:p text:style-name="bezwaarschrift_al">
          <text:span text:style-name="nadrukcur">Ter inzage</text:span>
        </text:p>
          <text:p text:style-name="bezwaarschrift_al">Het besluit ligt zes weken ter inzage bij de afdeling Ruimte en Economie, Lübeckplein 2 in Zwolle. Om de stukken in te zien kunt u een afspraak maken via telefoonnummer 14038.</text:p>
          <text:p text:style-name="bezwaarschrift_al">
          <text:span text:style-name="nadrukcur">Bezwaar</text:span>
        </text:p>
          <text:p text:style-name="bezwaarschrift_al">Tegen dit besluit kunnen belanghebbenden binnen zes weken na publicatiedatum bezwaar maken bij het college van burgemeester en wethouders van de Gemeente Zwolle, Postbus 10007, 8000 GA Zwolle. Hiervoor dient een bezwaarschrift te worden ingediend dat naam en adres, dagtekening, kenmerk of omschrijving van het besluit en de gronden van het bezwaar moet bevatten. </text:p>
          <text:p text:style-name="bezwaarschrift_al">Een bezwaarschrift kan door inwoners van de gemeente Zwolle ook digitaal worden ingediend. Ga naar <text:a xlink:href="http://www.zwolle.nl/bezwaarindienen" xlink:type="simple">www.zwolle.nl/bezwaarindienen</text:a>. Hier treft u alle informatie aan. Voor het digitaal indienen van een bezwaarschrift heeft u een DigiD inlogcode nodig.</text:p>
          <text:p text:style-name="bezwaarschrift_al">Mits tijdig bezwaar is gemaakt, kan aan de voorzieningenrechter van de rechtbank Overijssel, Postbus 10067, 8000 GB Zwolle, worden verzocht om met betrekking tot het besluit een voorlopige voorziening te treffen.</text:p>
          <text:p text:style-name="bezwaarschrift_al">
          <text:span text:style-name="nadrukcur">Inlichtingen</text:span>
        </text:p>
          <text:p text:style-name="bezwaarschrift_al">Voor inlichtingen over dit besluit en de procedure kunt u zich wenden tot mevrouw A.J. Troost-Compagner van de gemeente Zwolle, mail: A.Troost-Compagner@zwolle.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2-1" style:parent-style-name="Standard">
      <style:paragraph-properties style:line-spacing="0mm" style:text-autospace="none" ofo:line-height="0.001cm"/>
    </style:style>
    <style:style style:family="graphic" style:name="illustratie_id1-3-2-2-1-5-2-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045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5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5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wolle</meta:user-defined>
    <meta:user-defined meta:name="OVERHEID.Gemeente/OVERHEID.authority">Zwolle</meta:user-defined>
    <meta:user-defined meta:name="OVERHEID.Informatietype/DC.type">officiële publicatie</meta:user-defined>
    <meta:user-defined meta:name="OVERHEIDop.Rubriek/DC.type">verkeersbesluit of -mededeling</meta:user-defined>
    <meta:user-defined meta:name="OVERHEID.Gemeente/DCTERMS.publisher">Zwoll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Zwolle - reserveren twee gelegenheden voor het onmiddellijk laden en lossen van goederen - Blijmarkt Zwolle</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referentienummer">170987-2026</meta:user-defined>
    <meta:user-defined meta:name="DCTERMS.abstract">Verkeersbesluit reserveren twee gelegenheden voor het onmiddellijk laden en lossen van goederen Blijmarkt Zwolle</meta:user-defined>
    <meta:user-defined meta:name="OVERHEIDop.verkeersbordcode">E7</meta:user-defined>
    <dc:language>nl</dc:language>
    <meta:user-defined meta:name="OVERHEIDop.locatietype/OVERHEIDop.gebiedsmarkering">Weg</meta:user-defined>
    <meta:user-defined meta:name="DC.title">Verkeersbesluit reserveren twee gelegenheden voor het onmiddellijk laden en lossen van goederen Blijmarkt Zwolle</meta:user-defined>
    <meta:user-defined meta:name="DCTERMS.W3CDTF/DCTERMS.available">2026-08-26</meta:user-defined>
    <meta:user-defined meta:name="OVERHEIDop.externeBijlage">politieadvies|exb-2026-29971</meta:user-defined>
    <meta:user-defined meta:name="DCTERMS.W3CDTF/OVERHEIDop.jaargang">2026</meta:user-defined>
    <meta:user-defined meta:name="OVERHEIDop.publicationIssue">400459</meta:user-defined>
    <meta:user-defined meta:name="OVERHEIDop.GmbID/DC.identifier">gmb-2026-400459</meta:user-defined>
    <meta:user-defined meta:name="OVERHEIDop.versieInformatie"/>
  </office:meta>
</office:document-meta>
</file>