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jaarskermis Hoensbroek, 17 t/m 20 oktober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Van 17 tot 20 oktober 2026 vindt in Hoensbroek de jaarlijkse najaarskermis plaats. Deze kermis vindt plaats op de Markt. Om dit evenement veilig te kunnen laten plaatsvinden, zijn verkeersmaatregelen noodzakelijk.</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text:p>
            <text:p text:style-name="common-al"/>
            <text:p text:style-name="common-al">Is het gewenst om</text:p>
            <text:p text:style-name="common-al">In het gebied waar de kermis plaatsvindt een parkeerverbod in te stellen van 14 tot en met 21 oktober 2026 én een (brom)fietsverbod in te stellen van 17 tot en met 20 oktober 2026. Daarnaast wordt de Marktstraat afgesloten tussen de Pastoorskuilenweg en de Kloosterstraat.</text:p>
            <text:p text:style-name="common-al"/>
            <text:p text:style-name="common-al">Motivering</text:p>
            <text:p text:style-name="common-al">Door deze maatregelen te nemen op de weggedeeltes waar de kermis plaatsvindt, worden conflicten tussen (Brom)fietsers en voetgangers in het kermisgebied voorkomen en is het evenemententerrein vrij van geparkeerde auto’s waardoor dit evenement veilig kan plaatsvinden en de verkeersveiligheid wordt bevorderd. Omdat er ook attracties op de Markstraat komen te staan dient deze afgesloten te worden voor alle verkeer behalve voetgangers. </text:p>
            <text:p text:style-name="common-al"/>
            <text:p text:style-name="common-al">Belangenafweging</text:p>
            <text:p text:style-name="common-al">De kermis is van grote promotionele waarde voor de stad. Het is derhalve van groot belang dat dit evenement plaatsvindt. De belangen van de bewoners en bedrijven worden nauwelijks geschaad, De verminderde bereikbaarheid is van tijdelijke aard en staat in geen verhouding tot het belang van de kermis voor de stad. De gemeentelijke belangen wegen derhalve zwaarder dan de belangen van overige belanghebbenden. Belanghebbenden worden niet onevenredig benadeeld door het treffen van de maatregel en er ontstaat geen onduidelijke verkeerssituatie.</text:p>
            <text:p text:style-name="common-al"/>
            <text:p text:style-name="common-al">Gehoord/Overleg</text:p>
            <text:p text:style-name="common-al">ingevolge artikel 24 van het BABW is vooraf overleg gepleegd met de politie. De genoemde straten zijn beheer bij de Gemeente Heerlen. </text:p>
            <text:p text:style-name="common-al"/>
            <text:p text:style-name="common-al">Besluit:</text:p>
            <text:p text:style-name="common-al">1) Door middel van de plaatsing van de borden C15 (van bijlage 1 van het Reglement Verkeersregels en Verkeerstekens 1990), zoals aangegeven op de bij dit besluit behorende tekening, de Markt, gesloten te verklaren voor (brom)fietsen van 17 oktober 2026 tot en met 20 oktober 2026.</text:p>
            <text:p text:style-name="common-al"/>
            <text:p text:style-name="common-al">2) Door middel van het plaatsen van de borden E4 (van bijlage 1 van het Reglement verkeersregels en verkeerstekens 1990), met onderbord “niet parkeren van 14-10/2026 18:00h t/m 21-10-2026 14:00h”, een parkeerverbod in te stellen op de Markt van woensdag 14 oktober 2026 18:00 uur tot woensdag 21 oktober 2026 14:00 uur. Dit zoals aangegeven op de bij dit besluit behorende tekening. De wegsleepregeling is van toepassing.</text:p>
            <text:p text:style-name="common-al"/>
            <text:p text:style-name="common-al">3) Door middel van de plaatsing van de borden C01 (van bijlage 1 van het Reglement Verkeersregels en Verkeerstekens 1990), zoals aangegeven op de bij dit besluit behorende tekening, de Marktstraat tussen Pastoorskuilenweg en Kloosterweg, gesloten te verklaren in beide richtingen voor voertuigen, ruiters en geleiders van rij- of trekdieren of vee van 14 oktober 2026 tot en met 21 oktober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n:</text:span>
          </text:p>
            <text:p text:style-name="last-al">
            <text:span text:style-name="nadrukvet">Tekening Najaarskermis Hoenbroek, Verkeersmaatregelen, dd. 30-07-2026.</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4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2026 Najaarskermis Hoensbroek - Matkt Hoensbroek</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Heerlen 2026</meta:user-defined>
    <meta:user-defined meta:name="OVERHEIDop.verkeersbordcode">C1</meta:user-defined>
    <meta:user-defined meta:name="OVERHEIDop.verkeersbordcode">C15</meta:user-defined>
    <meta:user-defined meta:name="OVERHEIDop.verkeersbordcode">E4</meta:user-defined>
    <dc:language>nl</dc:language>
    <meta:user-defined meta:name="OVERHEIDop.locatietype/OVERHEIDop.gebiedsmarkering">Vlak</meta:user-defined>
    <meta:user-defined meta:name="DC.title">Najaarskermis Hoensbroek, 17 t/m 20 oktober 2026</meta:user-defined>
    <meta:user-defined meta:name="DCTERMS.W3CDTF/DCTERMS.available">2026-08-25</meta:user-defined>
    <meta:user-defined meta:name="OVERHEIDop.externeBijlage">2026 Najaarskermis Hoensbroek|exb-2026-29970</meta:user-defined>
    <meta:user-defined meta:name="DCTERMS.W3CDTF/OVERHEIDop.jaargang">2026</meta:user-defined>
    <meta:user-defined meta:name="OVERHEIDop.publicationIssue">400451</meta:user-defined>
    <meta:user-defined meta:name="OVERHEIDop.GmbID/DC.identifier">gmb-2026-400451</meta:user-defined>
    <meta:user-defined meta:name="OVERHEIDop.versieInformatie"/>
  </office:meta>
</office:document-meta>
</file>