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slopen van de basisschool Aldehoveschool incl. kruipruimte, aan Aldenhof 6001, 6537DG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ontving de gemeente een sloopmelding voor het slopen van de basisschool Aldehoveschool incl. kruipruimte aan Aldenhof 6001, 6537DG Nijmegen. De melding is geregistreerd onder kenmerk Z2026-00004852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04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852</meta:user-defined>
    <meta:user-defined meta:name="DCTERMS.abstract">Betreft: Melding op locatie Aldenhof 6001, 6537DG Nijmegen</meta:user-defined>
    <dc:language>nl</dc:language>
    <meta:user-defined meta:name="OVERHEIDop.locatietype/OVERHEIDop.gebiedsmarkering">Vlak</meta:user-defined>
    <meta:user-defined meta:name="DC.title">Sloopmelding voor het slopen van de basisschool Aldehoveschool incl. kruipruimte, aan Aldenhof 6001, 6537DG Nijme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0</meta:user-defined>
    <meta:user-defined meta:name="OVERHEIDop.GmbID/DC.identifier">gmb-2026-400450</meta:user-defined>
    <meta:user-defined meta:name="OVERHEIDop.versieInformatie"/>
  </office:meta>
</office:document-meta>
</file>