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aa9db243-402f-43d8-a83e-ae722662403a.jpg" manifest:media-type="image/x-eps"/>
  <manifest:file-entry manifest:full-path="Pictures/Situatietekening1ib0edc302-29b6-4070-b423-f27a11edda24.jpg" manifest:media-type="image/x-eps"/>
  <manifest:file-entry manifest:full-path="Pictures/Situatietekening2i33c9c9dd-f836-49fa-b4b5-d82afd9cf815.jpg" manifest:media-type="image/x-eps"/>
  <manifest:file-entry manifest:full-path="Pictures/Situatietekening3i151641d5-ad41-41c0-8455-3f64c08d7270.jpg" manifest:media-type="image/x-eps"/>
  <manifest:file-entry manifest:full-path="Pictures/Situatietekening4iabb314ea-a3ba-4d10-a1d3-da8e4f201cbc.jpg" manifest:media-type="image/x-eps"/>
  <manifest:file-entry manifest:full-path="Pictures/Situatietekening5i1ae0ba93-9260-448b-8f3e-6e108ae44e7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parkeerverbodszone op diverse wegen op bedrijventerrein Marslanden A-E te Zwolle</text:p>
      <text:section text:name="regeling_id1-3-2" text:style-name="regeling">
        <text:section text:name="aanhef_id1-3-2-1" text:style-name="aanhef">
          <text:section text:name="context_id1-3-2-1-1" text:style-name="context">
            <text:p text:style-name="context.al">170864-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Marslanden een bedrijventerreinen is, gelegen binnen de bebouwde kom van Zwolle;</text:p>
            <text:p text:style-name="considerans.al">dat op de deelgebieden Marslanden A-E de volgende wegen zijn gelegen: parallelweg Marsweg, Anthony Fokkerstraat, Huub van Doornestraat, Charles Storkstraat, Marconistraat, Faradaystraat, Morsestraat, Edisonstraat, Ampèrestraat, Weteringpad, Benjamin Franklinstraat, Wilhelm Röntgenstraat, Carl benzstraat, Baekelandstraat, George stephensonstraat, Rudolf Dieselstraat, Nicolaus Ottostraat, Curieweg, Pascalweg en Newtonweg;</text:p>
            <text:p text:style-name="considerans.al">dat genoemde wegen op deze bedrijventerreinen in beheer zijn bij de gemeente Zwolle;</text:p>
            <text:p text:style-name="considerans.al">dat genoemde wegen, wegen zijn, als bedoeld in artikel 18, lid 1 onder d van de WVW 1994;</text:p>
            <text:p text:style-name="considerans.al">dat gelet op bovengenoemd artikel het college van burgemeester en wethouders van Zwolle bevoegd is verkeersbesluiten te nemen voor deze wegen;</text:p>
            <text:p text:style-name="considerans.al">dat de bevoegdheid voor het nemen van verkeersbesluiten door het college van burgemeester en wethouders van Zwolle is gemandateerd aan de medewerker Leefomgeving en Mobiliteit;</text:p>
            <text:p text:style-name="considerans.al">dat de genoemde wegen op de deelgebieden Marslanden A-E gecategoriseerd zijn als een gebiedsontsluitingsweg binnen de bebouwde kom met een maximumsnelheid van 50 km/h;</text:p>
            <text:p text:style-name="considerans.al">dat de verblijfsfunctie op een gebiedsontsluitingsweg ondergeschikt is aan de verkeersfunctie;</text:p>
            <text:p text:style-name="considerans.al">dat ondernemers in toenemende mate problemen ervaren met betrekking tot de bereikbaarheid van hun percelen;</text:p>
            <text:p text:style-name="considerans.al">dat deze problemen veelal ontstaan door geparkeerde voertuigen op de rijbaan in de buurt van de inritten van de bedrijven;</text:p>
            <text:p text:style-name="considerans.al">dat als gevolg hiervan grote voertuigen onvoldoende ruimte hebben om te kunnen manoeuvreren en de inritten naar de percelen op dit bedrijventerrein in- en uit te kunnen rijden;</text:p>
            <text:p text:style-name="considerans.al">dat als een gevolg hiervan vaker op de rijbaan wordt geladen en/of gelost omdat het eigen terrein van de bedrijven niet bereikt kan worden;</text:p>
            <text:p text:style-name="considerans.al">dat het parkeren op deze bedrijventerrein de laatste jaren is toegenomen als gevolg van gewijzigde functies op deze bedrijventerreinen en het stallen van meer voertuigen van buitenaf, waaronder pakketdiensten;</text:p>
            <text:p text:style-name="considerans.al">dat een gevolg van voorgaande is dat de bruikbaarheid van de weg en de verkeersveiligheid voor de weggebruikers nadelig wordt beïnvloed;</text:p>
            <text:p text:style-name="considerans.al">dat handhaving op deze gedragingen niet eenvoudig is omdat de voertuigen veelal niet binnen 5 meter van kruispunten of voor inritten naar de percelen staan geparkeerd;</text:p>
            <text:p text:style-name="considerans.al">dat het doel van dit verkeersbesluit is het parkeren beter te reguleren waardoor niet meer op locaties wordt geparkeerd waar hinder en verkeersonveilige situaties ontstaan nabij percelen en dat de bereikbaarheid van de deze bedrijven (ook voor grote voertuigen) gedurende de operationele periode van deze bedrijven gewaarborgd blijft;</text:p>
            <text:p text:style-name="considerans.al">dat om dit doel te bereiken verschillende maatregelen zijn overwogen zoals het instellen van een parkeerverbod door middel van het toepassen van een onderbroken gele streep op locaties waar niet geparkeerd mag worden;</text:p>
            <text:p text:style-name="considerans.al">dat voorgaande maatregel niet is toegepast vanwege een rommelig uiterlijk op het bedrijventerrein en dat er tevens onduidelijkheid kan ontstaan op locaties waar geen gele onderbroken streep is toegepast, terwijl op deze locaties om andere redenen al niet geparkeerd mag worden;</text:p>
            <text:p text:style-name="considerans.al">dat het doel om het parkeren nabij inritten van bedrijven te voorkomen het toepassen is van een zonaal parkeerverbod op de deelgebieden Marslanden A-E;</text:p>
            <text:p text:style-name="considerans.al">dat dit gerealiseerd wordt door het plaatsen van begin/einde zoneborden E1 van bijlage 1 van het RVV 1990 en dat dit blijkens artikel 9 van het BABW zonaal toepasbaar is;</text:p>
            <text:p text:style-name="considerans.al">dat het volgens artikel 65 van het RVV 1990 is toegestaan een voertuig te parkeren op de daartoe bestemde weggedeelten;</text:p>
            <text:p text:style-name="considerans.al">dat gezien voorgaande het parkeren op de rijbaan op de deelgebieden Marslanden A-E mogelijk wordt gemaakt door het aanduiden van parkeervakken/parkeerstroken op de rijbaan met markering, welke zodanig zijn vormgegeven dat deze zowel door personenauto’s als ook door grote voertuigen gebruikt kunnen worden;</text:p>
            <text:p text:style-name="considerans.al">dat het gewenst is dat buiten de openingstijden van bedrijven dichter bij de inritten van de bedrijven geparkeerd mag worden, zodat er voldoende parkeercapaciteit beschikbaar blijft op de deelgebieden Marslanden A-E;</text:p>
            <text:p text:style-name="considerans.al">dat genoemde parkeercapaciteit van belang is omdat de Marslanden is aangewezen als een van de weinige gebieden binnen de bebouwde kom van Zwolle waar grote voertuigen geparkeerd mogen worden;</text:p>
            <text:p text:style-name="considerans.al">dat voorgaande gerealiseerd wordt door het zonaal toegepaste parkeerverbod van kracht te verklaren van maandag tot en met vrijdag tussen 6 en 18 uur;</text:p>
            <text:p text:style-name="considerans.al">dat voorgaande gerealiseerd wordt door het zonebord E1, te voorzien van een onderbord met de tekst: ‘ma t/m vr 6-18h’; </text:p>
            <text:p text:style-name="considerans.al">dat buiten de genoemde tijden op de rijbaan buiten de parkeervakken geparkeerd mag worden tenzij dit om andere redenen niet is toegestaan, zoals het parkeren voor een inrit, bij een kruispunt op een afstand van minder dan vijf meter daarvan of overige geldende (verkeers-)regels;</text:p>
            <text:p text:style-name="considerans.al">dat voorgaande maatregel een duidelijke, geloofwaardige en handhaafbare oplossing is voor het reguleren van het parkeren op de deelgebieden Marslanden A-E;</text:p>
            <text:p text:style-name="considerans.al">dat een dergelijke maatregel eerder is besloten en toegepast op de deelgebieden Marslanden F-G;</text:p>
            <text:p text:style-name="considerans.al">dat de in dit besluit voorgestelde maatregel meermaals is besproken met de werkgroep mobiliteit van OCM (OndernemersClub Marslanden) en deze door het OCM integraal is voorgelegd aan alle leden en andere ondernemers op Marslanden A-E;</text:p>
            <text:p text:style-name="considerans.al">dat daarbij is vastgesteld dat de eerder toegepaste maatregel op de deelgebieden Marslanden F-G naar tevredenheid werkt;</text:p>
            <text:p text:style-name="considerans.al">dat genoemde maatregel bijdraagt aan het verbeteren van de verkeersveiligheid, de doorstroming van het verkeer en het voorkomen of beperken van door het verkeer veroorzaakte overlast en hinder op de deelgebieden Marslanden A-E;</text:p>
            <text:p text:style-name="considerans.al">dat op de Anthony Fokkerstraat, Huub van Doornestraat en Charles Storkstraat thans solitaire parkeerverboden zijn ingesteld voor vrachtauto’s gedurende het tijdvak van 9-21 uur;</text:p>
            <text:p text:style-name="considerans.al">dat dit kenbaar is gemaakt door middel van geplaatste borden E1 van bijlage 1 van het RVV 1990 met een onderbord ‘[symbool vrachtauto] 9-21h’;</text:p>
            <text:p text:style-name="considerans.al">dat naar verwachting deze maatregel als ongeloofwaardig en verwarrend kan worden beschouwd en nauwelijks nog een meerwaarde heeft binnen de in te stellen parkeerverbodszone;</text:p>
            <text:p text:style-name="considerans.al">dat in verband daarmee deze parkeerverboden worden opgeheven door middel van het verwijderen van de borden E1 met bijbehorende onderborden;</text:p>
            <text:p text:style-name="considerans.al">dat de overige in de deelgebieden Marslanden A-E met verkeerstekens aangeduide solitaire parkeerverboden onderdeel worden van de in te stellen parkeerverbodszone en om die reden overeenkomstig het bepaalde in artikel 16 BABW worden opgeruimd;</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gelet op artikel 12 van het BABW voor het plaatsen en of verwijderen van begin/einde zoneborden E1 een verkeersbesluit is vereist;</text:p>
            <text:p text:style-name="considerans.al">dat gelet op artikel 2 van de WVW 1994 de hiervoor benoemde verkeersmaatregel strekt tot het verzekeren van de veiligheid op de weg, het waarborgen van de bruikbaarheid daarvan en het voorkomen of beperken van door het verkeer veroorzaakte overlast, hinder of schade;</text:p>
            <text:p text:style-name="considerans.al">dat gelet op artikel 2 van de WVW 1994 het zoveel mogelijk waarborgen van de vrijheid van het verkeer in het geding komt met uitvoeren van de hiervoor benoemde verkeersmaatregelen;</text:p>
            <text:p text:style-name="considerans.al">dat gelet op alle voorgaande overwegingen het zoveel mogelijk waarborgen van de vrijheid van het verkeer ondergeschikt is aan het verzekeren van de veiligheid op de weg, de doorstroming van het verkeer, het waarborgen van de bruikbaarheid daarvan en het voorkomen of beperken van door het verkeer veroorzaakte overlast, hinder of schade;</text:p>
            <text:p text:style-name="considerans.al">dat het treffen van genoemde maatregelen een normale maatschappelijke ontwikkeling is waarmee eenieder kan worden geconfronteerd en waarvan de nadelige gevolgen in beginsel voor rekening van betrokkenen behoren te blijven;</text:p>
            <text:p text:style-name="considerans.al">dat de in dit verkeersbesluit genoemde maatregelen niet leiden tot een toename van de geluidsbelasting afkomstig van het wegverkeerslawaai, zoals bedoeld in artikel 21a van het BABW, op geluidsgevoelige gebouwen;</text:p>
            <text:p text:style-name="considerans.al">dat volgens artikel 24 BABW overleg met de politie Oost-Nederland heeft plaatsgevonden waarbij de politie positief adviseert op de voorgenomen verkeersmaatregelen;</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door middel van het plaatsen van begin/einde zoneborden E1 van bijlage 1 van het RVV 1990, voorzien van een onderbord met de tekst: ‘ma t/m vr 6-18h’ een parkeerverbod in te stellen op de deelgebieden Marslanden A-E op maandag tot en met vrijdag van 6 tot 18 uur op de volgende wegen: parallelweg Marsweg, Anthony Fokkerstraat, Huub van Doornestraat, Charles Storkstraat, Marconistraat, Faradaystraat, Morsestraat, Edisonstraat, Ampèrestraat, Weteringpad, Benjamin Franklinstraat, Wilhelm Röntgenstraat, Carl benzstraat, Baekelandstraat, George stephensonstraat, Rudolf Dieselstraat, Nicolaus Ottostraat, Curieweg, Pascalweg en Newtonweg;</text:p>
            <text:p text:style-name="common-al">2. door middel van het verwijderen van de borden E1 van bijlage 1 van het RVV 1990 voorzien van het onderbord: ‘[symbool vrachtauto] 9-21h’ het voor vrachtauto’s ingestelde parkeerverbod tussen 9 en 21 uur op te heffen op de Anthony Fokkerstraat, Huub van Doornestraat en Charles Storkstraat;</text:p>
            <text:p text:style-name="common-al">
            <text:span text:style-name="nadrukvet">situatieschetsen:</text:span>
          </text:p>
            <text:p text:style-name="common-al">
            <draw:frame><draw:text-box><text:section text:name="plaatje_id1-3-2-2-1-4-1" text:style-name="plaatje">
              <text:p text:style-name="illustratie_id1-3-2-2-1-4-1-1"><draw:frame draw:style-name="illustratie_id1-3-2-2-1-4-1-1" text:anchor-type="paragraph" svg:width="100mm" svg:height="88.3mm"><draw:image xlink:href="Pictures/Situatietekeningiaa9db243-402f-43d8-a83e-ae722662403a.jpg" xlink:type="simple"/></draw:frame></text:p>
            </text:section></draw:text-box></draw:frame>
          </text:p>
            <text:p text:style-name="common-al">
            <draw:frame><draw:text-box><text:section text:name="plaatje_id1-3-2-2-1-5-1" text:style-name="plaatje">
              <text:p text:style-name="illustratie_id1-3-2-2-1-5-1-1"><draw:frame draw:style-name="illustratie_id1-3-2-2-1-5-1-1" text:anchor-type="paragraph" svg:width="100mm" svg:height="116mm"><draw:image xlink:href="Pictures/Situatietekening1ib0edc302-29b6-4070-b423-f27a11edda24.jpg" xlink:type="simple"/></draw:frame></text:p>
            </text:section></draw:text-box></draw:frame>
          </text:p>
            <text:p text:style-name="common-al">
            <draw:frame><draw:text-box><text:section text:name="plaatje_id1-3-2-2-1-6-1" text:style-name="plaatje">
              <text:p text:style-name="illustratie_id1-3-2-2-1-6-1-1"><draw:frame draw:style-name="illustratie_id1-3-2-2-1-6-1-1" text:anchor-type="paragraph" svg:width="100mm" svg:height="59.6mm"><draw:image xlink:href="Pictures/Situatietekening2i33c9c9dd-f836-49fa-b4b5-d82afd9cf815.jpg" xlink:type="simple"/></draw:frame></text:p>
            </text:section></draw:text-box></draw:frame>
          </text:p>
            <text:p text:style-name="common-al">
            <draw:frame><draw:text-box><text:section text:name="plaatje_id1-3-2-2-1-7-1" text:style-name="plaatje">
              <text:p text:style-name="illustratie_id1-3-2-2-1-7-1-1"><draw:frame draw:style-name="illustratie_id1-3-2-2-1-7-1-1" text:anchor-type="paragraph" svg:width="100mm" svg:height="92.30000000000001mm"><draw:image xlink:href="Pictures/Situatietekening3i151641d5-ad41-41c0-8455-3f64c08d7270.jpg" xlink:type="simple"/></draw:frame></text:p>
            </text:section></draw:text-box></draw:frame>
          </text:p>
            <text:p text:style-name="common-al">
            <draw:frame><draw:text-box><text:section text:name="plaatje_id1-3-2-2-1-8-1" text:style-name="plaatje">
              <text:p text:style-name="illustratie_id1-3-2-2-1-8-1-1"><draw:frame draw:style-name="illustratie_id1-3-2-2-1-8-1-1" text:anchor-type="paragraph" svg:width="100mm" svg:height="132.89999999999998mm"><draw:image xlink:href="Pictures/Situatietekening4iabb314ea-a3ba-4d10-a1d3-da8e4f201cbc.jpg" xlink:type="simple"/></draw:frame></text:p>
            </text:section></draw:text-box></draw:frame>
          </text:p>
            <text:p text:style-name="last-al">
            <draw:frame><draw:text-box><text:section text:name="plaatje_id1-3-2-2-1-9-1" text:style-name="plaatje">
              <text:p text:style-name="illustratie_id1-3-2-2-1-9-1-1"><draw:frame draw:style-name="illustratie_id1-3-2-2-1-9-1-1" text:anchor-type="paragraph" svg:width="100mm" svg:height="79.80000000000001mm"><draw:image xlink:href="Pictures/Situatietekening5i1ae0ba93-9260-448b-8f3e-6e108ae44e7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1 augustus 2028</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H. </text:span>
            <text:span text:style-name="achternaam">Velthuis</text:span>
          </text:span></text:p>
            <text:p><text:span text:style-name="functie">Afdelingshoofd Ruimte en Economie</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6 augustus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Ruimte en Economie,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instellen parkeerverbodszone op diverse wegen - bedrijventerrein Marslanden A-E Zwo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0864-2026</meta:user-defined>
    <meta:user-defined meta:name="DCTERMS.abstract">Verkeersbesluit instellen parkeerverbodszone op diverse wegen op bedrijventerrein Marslanden A-E Zwolle</meta:user-defined>
    <meta:user-defined meta:name="OVERHEIDop.verkeersbordcode">E1</meta:user-defined>
    <dc:language>nl</dc:language>
    <meta:user-defined meta:name="OVERHEIDop.locatietype/OVERHEIDop.gebiedsmarkering">Buurt</meta:user-defined>
    <meta:user-defined meta:name="OVERHEIDop.locatietype/OVERHEIDop.gebiedsmarkering">Buurt</meta:user-defined>
    <meta:user-defined meta:name="DC.title">Verkeersbesluit instellen parkeerverbodszone op diverse wegen op bedrijventerrein Marslanden A-E te Zwolle</meta:user-defined>
    <meta:user-defined meta:name="DCTERMS.W3CDTF/DCTERMS.available">2026-08-26</meta:user-defined>
    <meta:user-defined meta:name="OVERHEIDop.externeBijlage">politieadvies|exb-2026-29969</meta:user-defined>
    <meta:user-defined meta:name="DCTERMS.W3CDTF/OVERHEIDop.jaargang">2026</meta:user-defined>
    <meta:user-defined meta:name="OVERHEIDop.publicationIssue">400446</meta:user-defined>
    <meta:user-defined meta:name="OVERHEIDop.GmbID/DC.identifier">gmb-2026-400446</meta:user-defined>
    <meta:user-defined meta:name="OVERHEIDop.versieInformatie"/>
  </office:meta>
</office:document-meta>
</file>