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omzettingsvergunning aan Nieuwe Langendijk 70 te Delf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zettingsvergunning (verkamering)</text:span>
          </text:p>
            <text:p text:style-name="common-al">
            <text:span text:style-name="nadrukvet">Verleend</text:span> </text:p>
            <text:p text:style-name="last-al">2611 VL | Nieuwe Langendijk 70 | 1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04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elft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een omzettingsvergunning aan Nieuwe Langendijk 70 te Delf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444</meta:user-defined>
    <meta:user-defined meta:name="OVERHEIDop.GmbID/DC.identifier">gmb-2026-400444</meta:user-defined>
    <meta:user-defined meta:name="OVERHEIDop.versieInformatie"/>
  </office:meta>
</office:document-meta>
</file>