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Hockeyfeest met DJ op 6 september 2026, Nieuwe Kalfjeslaan 21B, 1182AA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augustus 2026 is een melding incidentele festiviteit ontvangen voor de locatie Nieuwe Kalfjeslaan 21B, 1182AA Amstelveen. De melding is geregistreerd onder zaaknummer Z2026-00008195. De melding betreft Hockeyfeest met DJ op 6 september 2026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gemeente@amstelveen.nl of via telefoonnummer (020) 540 4911 onder vermelding van het zaaknummer Z2026-0000819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40043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3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3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Z2026-00008195</meta:user-defined>
    <meta:user-defined meta:name="DCTERMS.abstract">Betreft: melding op locatie Nieuwe Kalfjeslaan 21B, 1182AA Amstelveen</meta:user-defined>
    <dc:language>nl</dc:language>
    <meta:user-defined meta:name="OVERHEIDop.locatietype/OVERHEIDop.gebiedsmarkering">Punt</meta:user-defined>
    <meta:user-defined meta:name="DC.title">Melding Hockeyfeest met DJ op 6 september 2026, Nieuwe Kalfjeslaan 21B, 1182AA Amstelve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438</meta:user-defined>
    <meta:user-defined meta:name="OVERHEIDop.GmbID/DC.identifier">gmb-2026-400438</meta:user-defined>
    <meta:user-defined meta:name="OVERHEIDop.versieInformatie"/>
  </office:meta>
</office:document-meta>
</file>