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Jacob Kalffweg 4, 1865 AR Bergen aan Zee, het aanbrengen van gevelreclame, verzenddatum 21 augustus 2026 (Z2026-0000616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4004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6165</meta:user-defined>
    <meta:user-defined meta:name="DCTERMS.abstract">Jacob Kalffweg 4, 1865 AR Bergen aan Zee, het aanbrengen van gevelreclame, verzenddatum 21 augustus 2026 (Z2026-00006165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Bergen, verlenging beslistermijn aanvraag omgevingsvergunning, Jacob Kalffweg 4, 1865 AR Bergen aan Zee, het aanbrengen van gevelreclame, verzenddatum 21 augustus 2026 (Z2026-00006165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36</meta:user-defined>
    <meta:user-defined meta:name="OVERHEIDop.GmbID/DC.identifier">gmb-2026-400436</meta:user-defined>
    <meta:user-defined meta:name="OVERHEIDop.versieInformatie"/>
  </office:meta>
</office:document-meta>
</file>