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een verhuurvergunning aan Pieterstraat 25 te Delf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huurvergunning (opkoopbescherming) </text:span>
          </text:p>
            <text:p text:style-name="common-al">
            <text:span text:style-name="nadrukvet">Verleend</text:span> <text:span text:style-name="nadrukvet">van rechtswege</text:span></text:p>
            <text:p text:style-name="last-al">2611 CV | Pieterstraat 25 | 18 juni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40043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43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43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Delft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Toestemming voor een verhuurvergunning aan Pieterstraat 25 te Delf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0435</meta:user-defined>
    <meta:user-defined meta:name="OVERHEIDop.GmbID/DC.identifier">gmb-2026-400435</meta:user-defined>
    <meta:user-defined meta:name="OVERHEIDop.versieInformatie"/>
  </office:meta>
</office:document-meta>
</file>