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Stadionkade 142-2 1076B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muurdoorbraak ter hoogte van de tweede verdieping van het gebouw</text:p>
            <text:p text:style-name="common-al">Besluit: gedeeltelijk verleend</text:p>
            <text:p text:style-name="common-al">Besluit verzonden op: 21-08-2026</text:p>
            <text:p text:style-name="common-al">Zaakadres: Stadionkade 142-2 1076BV Amsterdam</text:p>
            <text:p text:style-name="common-al">Zaaknummer: Z2026-026004</text:p>
            <text:p text:style-name="common-al">DSO-nummer: 202606140020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6004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4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004</meta:user-defined>
    <meta:user-defined meta:name="DCTERMS.abstract">maken van een muurdoorbraak ter hoogte van de tweede verdieping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Stadionkade 142-2 1076BV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34</meta:user-defined>
    <meta:user-defined meta:name="OVERHEIDop.GmbID/DC.identifier">gmb-2026-400434</meta:user-defined>
    <meta:user-defined meta:name="OVERHEIDop.versieInformatie"/>
  </office:meta>
</office:document-meta>
</file>