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kadastraal perceel C 2895 nabij Huizerstraatweg 109 in Naa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besloten om de beslistermijn voor de aanvraag met zaaknummer Z2026-00001400 voor het bouwen van een bedrijfsverzamelgebouw en het realiseren van een inrit op locatie kadastraal perceel C 2895 nabij Huizerstraatweg 109 in Naarden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40042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2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2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1400</meta:user-defined>
    <meta:user-defined meta:name="DCTERMS.abstract">Betreft: Beschikking verlenging beslistermijn op locatie kadastraal perceel C 2895 nabij Huizerstraatweg 109 in Naarden</meta:user-defined>
    <dc:language>nl</dc:language>
    <meta:user-defined meta:name="OVERHEIDop.locatietype/OVERHEIDop.gebiedsmarkering">Vlak</meta:user-defined>
    <meta:user-defined meta:name="DC.title">Verlengingsbesluit omgevingsvergunning kadastraal perceel C 2895 nabij Huizerstraatweg 109 in Naard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29</meta:user-defined>
    <meta:user-defined meta:name="OVERHEIDop.GmbID/DC.identifier">gmb-2026-400429</meta:user-defined>
    <meta:user-defined meta:name="OVERHEIDop.versieInformatie"/>
  </office:meta>
</office:document-meta>
</file>