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jaarskermis Heerlen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 </text:p>
            <text:p text:style-name="common-al">De bepalingen van de Wegenverkeerswet 1994, het Reglement verkeersregels en</text:p>
            <text:p text:style-name="common-al">verkeerstekens 1990, het Besluit Administratieve Bepalingen inzake het</text:p>
            <text:p text:style-name="common-al">Wegverkeer, de Algemene wet Bestuursrecht en het meest recente mandaatbesluit.</text:p>
            <text:p text:style-name="common-al"/>
            <text:p text:style-name="common-al">0verwegende dat</text:p>
            <text:p text:style-name="common-al">Van 9 oktober 2026 tot 14 oktober 2026 vindt in het centrum van Heerlen de Najaarskermis plaats. Om het verkeer te reguleren worden verkeersmaatregelen genomen om de bezoekers en de inwoners van Heerlen-centrum zo weinig mogelijk last te laten hebben van dit evenement. De verkeersmaatregelen dienen eveneens om dit evenement veilig te kunnen laten plaatsvinden. Het is daarom nodig dat er een aantal tijdelijke verkeersmaatregelen worden genomen, zoals een geslotenverklaring en een parkeerverbod.</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 </text:p>
            <text:p text:style-name="common-al"/>
            <text:p text:style-name="common-al">Is het gewenst om </text:p>
            <text:p text:style-name="common-al">Op 7 oktober 2026 van 15.00 uur tot 15 oktober 2026 14.00 uur op de Bongerd een parkeerverbod in te stellen. </text:p>
            <text:p text:style-name="common-al">Op 7 oktober 2026 van 15.00 uur tot 15 oktober 14.00 uur de Bongerd gesloten te verklaren voor alle bestuurders. </text:p>
            <text:p text:style-name="common-al">Op 6 oktober 2026 van 18:00 uur tot 15 oktober 2026 18:00 een parkeerverbod op parkeerterrein Nieuw-Eyckholt in te stellen.</text:p>
            <text:p text:style-name="common-al">Van 9 oktober tot 14 oktober een (brom)fietsverbod in te stellen op de Bongerd en op het Pancratiusplein.</text:p>
            <text:p text:style-name="common-al"/>
            <text:p text:style-name="common-al">Motivering: </text:p>
            <text:p text:style-name="common-al">Door het instellen van het parkeerverbod, zal de Bongerd autovrij zijn tijdens de voorbereiding, de uitvoering en bij het opruimen van het evenement. Door de Bongerd gesloten te verklaren voor het verkeer, zal er geen verkeer op het evenement en daarmee tussen het publiek terecht komen. Door het instellen van het (brom)fietsverbod op de weggedeeltes waar de kermis plaatsvindt, worden conflicten tussen (brom)fietsers en voetgangers in het kermisgebied voorkomen waardoor dit evenement veilig kan plaatsvinden en de verkeersveiligheid wordt bevorderd.</text:p>
            <text:p text:style-name="common-al"/>
            <text:p text:style-name="common-al">Belangenafweging:</text:p>
            <text:p text:style-name="common-al">De najaarskermis is van grote promotionele waarde voor de stad. Het is derhalve van groot belang dat dit evenement kan plaatsvinden. De verminderde bereikbaarheid is van tijdelijke aard en staat in geen verhouding tot het belang van de najaarskermis voor de stad. De gemeentelijke belangen zoals het voorkomen van overlast voor de omgeving, de verkeersveiligheid en de verkeersdoorstroming zijn gediend bij de te nemen verkeersmaatregelen en wegen zwaarder dan de overige belangen. Belanghebbenden worden niet onevenredig benadeeld door het treffen van de maatregelen en er ontstaat geen onduidelijke verkeerssituatie. Er is voldoende parkeergelegenheid voor auto’s in de omgeving.</text:p>
            <text:p text:style-name="common-al"/>
            <text:p text:style-name="common-al">Gehoord/Overleg:</text:p>
            <text:p text:style-name="common-al">Ingevolge artikel 24 van het BABW is vooraf overleg gepleegd met de korpschef van het regionale politiekorps. De in dit besluit genoemde straten zijn in beheer bij de gemeente Heerlen.</text:p>
            <text:p text:style-name="common-al"/>
            <text:p text:style-name="common-al">Besluiten:</text:p>
            <text:p text:style-name="common-al"/>
            <text:p text:style-name="common-al">1) Door middel van de plaatsing van de verkeersborden E4 (Parkeergelegenheid) van bijlage 1 van het Reglement verkeersregels en verkeerstekens 1990 voorzien van onderborden met tekst “niet parkeren van 07-10-2026 15.00 u tot 15-10-2026 14.00 u”, het parkeren op de Bongerd te verbieden van 7 oktober 2026 15.00 uur tot 15 oktober 2026 14.00 uur. Dit conform de bij dit besluit behorende tekening van 30 juli 2026. De wegsleepregeling is van toepassing.</text:p>
            <text:p text:style-name="common-al"/>
            <text:p text:style-name="common-al">2) Door middel van plaatsing van de verkeersborden C1 (Gesloten in beide richtingen voor voertuigen, ruiters en geleiders van rij- of trekdieren of vee) van bijlage 1 van het Reglement verkeersregels en verkeerstekens 1990, de Bongerd gesloten te verklaren voor alle verkeer van woensdag 7 oktober 2026 15.00 uur tot donderdag 15 oktober 2026 14:00 uur. Dit zoals aangegeven op de bij dit besluit behorende tekening van 30 juli 2026.</text:p>
            <text:p text:style-name="common-al"/>
            <text:p text:style-name="common-al">3) Door middel van plaatsing van de verkeersborden C15 (van bijlage 1 van het Reglement verkeersregels en verkeerstekens 1990) zoals aangegeven op de bij dit besluit behorende tekeningen, de Bongerd en het Pancratiusplein gesloten te verklaren in beide richtingen voor alle (brom)fietsen van 9 oktober 2026 tot en met 14 oktober 2026</text:p>
            <text:p text:style-name="common-al"/>
            <text:p text:style-name="common-al">4) Door middel van de plaatsing van de verkeersborden E4 (Parkeergelegenheid) van bijlage 1 van het Reglement verkeersregels en verkeerstekens 1990 voorzien van onderborden met tekst “parkeren verboden i.v.m. evenement van 06/10/2026 18:00h tot 15/10/2026 18:00h het parkeren op het parkeerterrein van Nieuw Eyckholt te verbieden van 6 oktober 2026 18:00 uur tot 15 oktober 2026 18:00uur. De wegsleepregeling is van toepassing.</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p text:style-name="common-al">
            <text:span text:style-name="nadrukvet">Ter inzage legging en bezwaar:</text:span>
          </text:p>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bekendmaking. Let op :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 Het college van burgemeester en wethouders van de gemeente Heerlen, </text:span>
          </text:p>
            <text:p text:style-name="common-al">
            <text:span text:style-name="nadrukvet">Postbus 1, 6400 AA, Heerlen, fax : (045) 560 3953.</text:span>
          </text:p>
            <text:p text:style-name="common-al">
            <text:span text:style-name="nadrukvet">Zet in uw bezwaarschrift ten minste :</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common-al">
            <text:span text:style-name="nadrukvet">1. Najaarskermis Heerlen Centrum, Verkeersmaatregelen, d.d. 30 juli 2026</text:span>
          </text:p>
            <text:p text:style-name="last-al">
            <text:span text:style-name="nadrukvet">2. Najaarskermis Centrum Heerlen Parkeerverbod parkeerterrein Nieuw-Eyckholt d.d. 6 juli 2026</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42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len - 2026 Najaarskermis Heerlen - Centrum Heerlen</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voetgangers</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Heerlen 2026</meta:user-defined>
    <meta:user-defined meta:name="OVERHEIDop.verkeersbordcode">C1</meta:user-defined>
    <meta:user-defined meta:name="OVERHEIDop.verkeersbordcode">C15</meta:user-defined>
    <meta:user-defined meta:name="OVERHEIDop.verkeersbordcode">E4</meta:user-defined>
    <dc:language>nl</dc:language>
    <meta:user-defined meta:name="OVERHEIDop.locatietype/OVERHEIDop.gebiedsmarkering">Vlak</meta:user-defined>
    <meta:user-defined meta:name="OVERHEIDop.locatietype/OVERHEIDop.gebiedsmarkering">Vlak</meta:user-defined>
    <meta:user-defined meta:name="DC.title">Najaarskermis Heerlen 2026</meta:user-defined>
    <meta:user-defined meta:name="DCTERMS.W3CDTF/DCTERMS.available">2026-08-25</meta:user-defined>
    <meta:user-defined meta:name="OVERHEIDop.externeBijlage">2026 Najaarskermis Heerlen (1)|exb-2026-29967</meta:user-defined>
    <meta:user-defined meta:name="OVERHEIDop.externeBijlage">2026 Najaarskermis Heerlen (2)|exb-2026-29968</meta:user-defined>
    <meta:user-defined meta:name="DCTERMS.W3CDTF/OVERHEIDop.jaargang">2026</meta:user-defined>
    <meta:user-defined meta:name="OVERHEIDop.publicationIssue">400427</meta:user-defined>
    <meta:user-defined meta:name="OVERHEIDop.GmbID/DC.identifier">gmb-2026-400427</meta:user-defined>
    <meta:user-defined meta:name="OVERHEIDop.versieInformatie"/>
  </office:meta>
</office:document-meta>
</file>