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Gasthuisvest 47 2011EV Haarlem, 0392-2026-0139981, het uitvoeren van onderhoudswerkzaamheden Egelantier, ontvangen op 21-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042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2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2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9981</meta:user-defined>
    <meta:user-defined meta:name="DCTERMS.abstract">het uitvoeren van onderhoudswerkzaamheden Egelatier</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Gasthuisvest 47 2011EV Haarlem, 0392-2026-0139981, het uitvoeren van onderhoudswerkzaamheden Egelantier, ontvangen op 21-08-2026</meta:user-defined>
    <meta:user-defined meta:name="DCTERMS.W3CDTF/DCTERMS.available">2026-08-25</meta:user-defined>
    <meta:user-defined meta:name="DCTERMS.W3CDTF/OVERHEIDop.jaargang">2026</meta:user-defined>
    <meta:user-defined meta:name="OVERHEIDop.publicationIssue">400426</meta:user-defined>
    <meta:user-defined meta:name="OVERHEIDop.GmbID/DC.identifier">gmb-2026-400426</meta:user-defined>
    <meta:user-defined meta:name="OVERHEIDop.versieInformatie"/>
  </office:meta>
</office:document-meta>
</file>