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derie Aalsmeer Centrum op 5 september 2026, Centrum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melding meerjarige evenementenvergunning ontvangen voor de locatie Centrum Aalsmeer. De melding is geregistreerd onder zaaknummer Z2026-00008196. De melding betreft Braderie Aalsmeer Centrum op 5 sept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info@aalsmeer.nl of via telefoonnummer (020) 540 4911 onder vermelding van het zaaknummer Z2026-0000819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4004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8196</meta:user-defined>
    <meta:user-defined meta:name="DCTERMS.abstract">Betreft: melding op locatie Centrum Aalsmeer</meta:user-defined>
    <dc:language>nl</dc:language>
    <meta:user-defined meta:name="OVERHEIDop.locatietype/OVERHEIDop.gebiedsmarkering">Punt</meta:user-defined>
    <meta:user-defined meta:name="DC.title">Melding Braderie Aalsmeer Centrum op 5 september 2026, Centrum Aalsme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424</meta:user-defined>
    <meta:user-defined meta:name="OVERHEIDop.GmbID/DC.identifier">gmb-2026-400424</meta:user-defined>
    <meta:user-defined meta:name="OVERHEIDop.versieInformatie"/>
  </office:meta>
</office:document-meta>
</file>