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Hargerweg 2, 1871 PJ Schoorl, het inpandig wijzigen van de hoofddraagconstructie en gevel van de woning, verzenddatum 21 augustus 2026 (Z2026-0000595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40042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952</meta:user-defined>
    <meta:user-defined meta:name="DCTERMS.abstract">Hargerweg 2, 1871 PJ Schoorl, het inpandig wijzigen van de hoofddraagconstructie en gevel van de woning, verzenddatum 21 augustus 2026 (Z2026-00005952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Hargerweg 2, 1871 PJ Schoorl, het inpandig wijzigen van de hoofddraagconstructie en gevel van de woning, verzenddatum 21 augustus 2026 (Z2026-00005952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23</meta:user-defined>
    <meta:user-defined meta:name="OVERHEIDop.GmbID/DC.identifier">gmb-2026-400423</meta:user-defined>
    <meta:user-defined meta:name="OVERHEIDop.versieInformatie"/>
  </office:meta>
</office:document-meta>
</file>