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tadhoudersweg 47A 3038E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2-06-2026</text:span> een aanvraag voor een omgevingsvergunning, met kenmerk <text:span text:style-name="nadrukvet">Z2026-008506</text:span>/<text:span text:style-name="nadrukvet">2026062201342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slaapkamer in de kelder en het deels dichtzetten van het balkon op de locatie Stadhoudersweg 47A 3038E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42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506</meta:user-defined>
    <meta:user-defined meta:name="DCTERMS.abstract">het realiseren van een slaapkamer in de kelder en het deels dichtzetten van het balko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tadhoudersweg 47A 3038EE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20</meta:user-defined>
    <meta:user-defined meta:name="OVERHEIDop.GmbID/DC.identifier">gmb-2026-400420</meta:user-defined>
    <meta:user-defined meta:name="OVERHEIDop.versieInformatie"/>
  </office:meta>
</office:document-meta>
</file>