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een vergunning voor het plaatsen van één keetwagen ter hoogte van Overlanderstraat 463, 1445CN Purmerend van 24 augustus 2026 tot en met 31 oktober 2026 in verband met het uitvoeren van schilderwerkzaamhe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1 augustus 2026 besloten tot het toekennen van een vergunning voor het plaatsen van één keetwagen ter hoogte van Overlanderstraat 463, 1445CN Purmerend van 24 augustus 2026 tot en met 31 oktober 2026 in verband met het uitvoeren van schilderwerkzaamheden. Het besluit betreft de volgende onderdelen:</text:p>
            <text:list text:style-name="id1-3-2-1-1-2">
              <text:list-item text:style-override="id1-3-2-1-1-2-1">
                <text:number>•</text:number>
                <text:p text:style-name="al">Vergunning voorwerpen op of aan openbare plaats</text:p>
              </text:list-item>
            </text:list>
            <text:p text:style-name="common-al">Verzenddatum besluit : 21 augustus 2026</text:p>
            <text:p text:style-name="common-al">Zaaknummer : Z2026-00003442</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041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442</meta:user-defined>
    <meta:user-defined meta:name="DCTERMS.abstract">Betreft: beschikking op aanvraag op locatie Overlanderstraat thv nr 477, 1445CP Purmerend</meta:user-defined>
    <dc:language>nl</dc:language>
    <meta:user-defined meta:name="OVERHEIDop.locatietype/OVERHEIDop.gebiedsmarkering">Vlak</meta:user-defined>
    <meta:user-defined meta:name="DC.title">Besluit tot het toekennen van een vergunning voor het plaatsen van één keetwagen ter hoogte van Overlanderstraat 463, 1445CN Purmerend van 24 augustus 2026 tot en met 31 oktober 2026 in verband met het uitvoeren van schilderwerkzaamheden</meta:user-defined>
    <meta:user-defined meta:name="OVERHEIDop.datumEindeReactietermijn">2026-10-02</meta:user-defined>
    <meta:user-defined meta:name="OVERHEIDop.terinzageleggingBG">https://jeleefomgeving.nl/inzien/001801582/53129ab5-1cef-432a-bf8f-4478b3e9ad47</meta:user-defined>
    <meta:user-defined meta:name="DCTERMS.W3CDTF/DCTERMS.available">2026-08-25</meta:user-defined>
    <meta:user-defined meta:name="DCTERMS.W3CDTF/OVERHEIDop.jaargang">2026</meta:user-defined>
    <meta:user-defined meta:name="OVERHEIDop.publicationIssue">400418</meta:user-defined>
    <meta:user-defined meta:name="OVERHEIDop.GmbID/DC.identifier">gmb-2026-400418</meta:user-defined>
    <meta:user-defined meta:name="OVERHEIDop.versieInformatie"/>
  </office:meta>
</office:document-meta>
</file>