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eningi56fc88a0-3958-4ebf-a300-4cb130824738.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wijzigen geslotenverklaring voor motorvoertuigen Valkenbergweg Zwolle</text:p>
      <text:section text:name="regeling_id1-3-2" text:style-name="regeling">
        <text:section text:name="aanhef_id1-3-2-1" text:style-name="aanhef">
          <text:section text:name="context_id1-3-2-1-1" text:style-name="context">
            <text:p text:style-name="context.al">170847-2026</text:p>
            <text:p text:style-name="context_bottom"/>
          </text:section>
          <text:p text:style-name="aanhef_wie">Burgemeester en wethouders van Zwolle</text:p>
          <text:section text:name="considerans_id1-3-2-1-3" text:style-name="considerans">
            <text:p text:style-name="tussenkopcur">
            <text:span text:style-name="nadrukvet">Overwegende:</text:span>
          </text:p>
            <text:p text:style-name="considerans.al">dat de Valkenbergweg is gelegen buiten de bebouwde kom van Zwolle;</text:p>
            <text:p text:style-name="considerans.al">dat de Valkenbergweg in beheer is bij de gemeente Zwolle;</text:p>
            <text:p text:style-name="considerans.al">dat de Valkenbergweg een weg is als bedoeld in artikel 18, lid 1 onder d van de WVW 1994;</text:p>
            <text:p text:style-name="considerans.al">dat gelet op bovengenoemd artikel het college van burgemeester en wethouders van Zwolle bevoegd is verkeersbesluiten te nemen voor deze weg;</text:p>
            <text:p text:style-name="considerans.al">dat de bevoegdheid voor het nemen van verkeersbesluiten door het college van burgemeester en wethouders van Zwolle is gemandateerd aan de medewerker Leefomgeving en Mobiliteit;</text:p>
            <text:p text:style-name="considerans.al">dat de Valkenbergweg gecategoriseerd is als een erftoegangsweg buiten de bebouwde kom met een maximumsnelheid van 60 km/u;</text:p>
            <text:p text:style-name="considerans.al">dat de verkeersfunctie op een erftoegangsweg ondergeschikt is aan de verblijfsfunctie;</text:p>
            <text:p text:style-name="considerans.al">dat deze categorisering aansluit op de categorisering, zoals bedoeld in het landelijke beleid Duurzaam Veilig;</text:p>
            <text:p text:style-name="considerans.al">dat de Valkenbergweg een voor het verkeer ondergeschikte weg is in het ten zuidoosten van Zwolle gelegen buitengebied rondom het buurtschap Herfte;</text:p>
            <text:p text:style-name="considerans.al">dat de weg een ondergeschikte verbinding vormt tussen de Erfgenamenweg aan de zuidzijde en de Herfterlaan aan de noordzijde;</text:p>
            <text:p text:style-name="considerans.al">dat de weg echter een korte verbinding vormt tussen bovengenoemde zijwegen en geregeld door motorvoertuigen als sluiproute wordt gebruikt;</text:p>
            <text:p text:style-name="considerans.al">dat de weg gezien haar functie en vormgeving ongeschikt is om dit extra verkeer op een verkeersveilige wijze te verwerken;</text:p>
            <text:p text:style-name="considerans.al">dat op de Valkenbergweg, vanwege het zeer smalle wegprofiel, door middel van geplaatste borden C12 van bijlage 1 van het RVV 1990 een geslotenverklaring voor motorvoertuigen is ingesteld, waarop deels middels onderborden een uitzondering geldt voor bestemmingsverkeer;</text:p>
            <text:p text:style-name="considerans.al">dat op het meest centrale deel van de Valkenbergweg de uitzondering voor bestemmingsverkeer op de geslotenverklaring niet geldt;</text:p>
            <text:p text:style-name="considerans.al">dat juist aan dat weggedeelte twee percelen zijn gelegen waarop woningen -de adressen Valkenbergweg 4 en 11- staan; </text:p>
            <text:p text:style-name="considerans.al">dat die percelen met woning alleen ontsloten worden op de Valkenbergweg doch vanwege het op dat tussenliggende weggedeelte ontbreken van de uitzondering voor bestemmingsverkeer op de geslotenverklaring juridisch gezien onbereikbaar zijn voor motorvoertuigen;</text:p>
            <text:p text:style-name="considerans.al">dat het onjuist is dat deze woningen niet met motorvoertuigen kunnen worden verlaten of bereikt en het noodzakelijk is dat deze ongewenst situaite wordt hersteld;</text:p>
            <text:p text:style-name="considerans.al">dat het begrip ‘bestemmingsverkeer’ juridisch gezien zodanig arbitrair is dat handhaving minder effectief en efficiënt is;</text:p>
            <text:p text:style-name="considerans.al">dat het doel van de in dit verkeersbesluit opgenomen maatregel is dat het oneigenlijke gebruik van de Valkenbergweg wordt tegengegaan, de bereikbaar van alle percelen is gewaarborgd en tevens de handhaafbaarheid van de maatregel wordt versterkt;</text:p>
            <text:p text:style-name="considerans.al">dat in verband met vorenstaande het gewenst is dat volhard wordt in het weren van bestuurders van motorvoertuigen die niet hun herkomst of bestemming hebben aan de Valkenbergweg en die deze weg gebruiken als sluiproute;</text:p>
            <text:p text:style-name="considerans.al">dat in verband daarmee de bestaande geslotenverklaringen op de Valkenbergweg worden opgeheven en op een deel van de weg een nieuwe geslotenverklaring voor alle motorvoertuigen wordt ingesteld;</text:p>
            <text:p text:style-name="considerans.al">dat de geslotenverklaring zodanig wordt uitgevoerd en ingericht dat met motorvoertuigen de noordelijke gelegen woning op het adres nr .4 alleen vanuit het noorden te bereiken is en voor de zuidelijke woning op het adres nr. 11 geldt dat deze alleen vanuit het zuiden bereikt kan worden; </text:p>
            <text:p text:style-name="considerans.al">dat, indien nodig, voor landbouwverkeer een ontheffing kan worden verleend;</text:p>
            <text:p text:style-name="considerans.al">dat deze maatregel wordt gerealiseerd door middel van het verwijderen van de huidige borden C12 van bijlage 1 van het RVV 1990, al dan niet met bijbehorende onderborden; en het plaatsen van borden C12 van bijlage 1 van het RVV 1990 op de Valkenbergweg ter hoogte van nr. 4 en nr. 11 waarmee het tussenliggende wegvak gesloten wordt verklaard voor motorvoertuigen;</text:p>
            <text:p text:style-name="considerans.al">dat op de Valkenbergweg, ter hoogte van de aansluitingen met de Herfterlaan (noordzijde) en Erfgenamenweg (zuidzijde) middels verkeersborden een voorwaarschuwing van de maatregel wordt geplaatst: </text:p>
            <text:p text:style-name="considerans.al">dat gelet op artikel 12 van het BABW voor het verwijderen en plaatsen van bord C12 van bijlage 1 van het RVV 1990 met de eventueel bijbehorende onderborden een verkeersbesluit is vereist;</text:p>
            <text:p text:style-name="considerans.al">dat gelet op artikel 2 van de WVW 1994 de hiervoor genoemde verkeersmaatregelen strekken tot:</text:p>
            <text:p text:style-name="considerans.al">- het beschermen van weggebruikers en passagiers,</text:p>
            <text:p text:style-name="considerans.al">- het in stand houden van de weg en het waarborgen van de bruikbaarheid daarvan, en</text:p>
            <text:p text:style-name="considerans.al">- het voorkomen of beperken van door het verkeer veroorzaakte overlast, hinder of schade;</text:p>
            <text:p text:style-name="considerans.al">dat gelet op artikel 2 van de WVW 1994 het zoveel mogelijk waarborgen van de vrijheid van het verkeer in het geding komt met uitvoeren van de hiervoor genoemde verkeersmaatregelen;</text:p>
            <text:p text:style-name="considerans.al">dat in dit geval de toestand, aard, ligging en functie van de Valkenbergweg het rechtvaardigen dat voorrang wordt gegeven aan de belangen van het beschermen van weggebruikers en passagiers, het in stand houden van de weg en het waarborgen van de bruikbaarheid daarvan en het voorkomen van door voertuigen die niet hun herkomst of bestemming op de Valkenbergweg hebben, veroorzaakte overlast, hinder of schade;</text:p>
            <text:p text:style-name="considerans.al">dat de in dit verkeersbesluit genoemde maatregelen niet leiden tot een noemenswaardige toename van de geluidbelasting door wegverkeerslawaai, zoals bedoeld in artikel 21a van het BABW, op geluidsgevoelige gebouwen;</text:p>
            <text:p text:style-name="considerans.al">dat gelet op artikel 24 van het BABW overleg is gevoerd met de gemandateerde van de politie;</text:p>
            <text:p text:style-name="considerans.al">dat de politie heeft ingestemd met de hierna genoemde verkeersmaatregel.</text:p>
            <text:p text:style-name="considerans.al">
            <text:span text:style-name="nadrukvet">gelet op:</text:span>
          </text:p>
            <text:p text:style-name="considerans.al">- de bepalingen van de Wegenverkeerswet 1994 (WVW);</text:p>
            <text:p text:style-name="considerans.al">- de bepalingen van het Reglement Verkeersregels en Verkeerstekens 1990 (RVV1990);</text:p>
            <text:p text:style-name="considerans.al">- de bepalingen van het Besluit Administratieve Bepalingen inzake het Wegverkeer (BABW);</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common-al">- de bestaande geslotenverklaring op de Valkenbergweg te Zwolle tussen de Erfgenamenweg aan de zuidzijde en de Herfterlaan aan de noordzijde op te heffen door middel van het verwijderen van borden C12 van bijlage 1 van het RVV 1990 met de eventueel bijbehorende onderborden;</text:p>
            <text:p text:style-name="common-al">- op de Valkenbergweg te Zwolle, tussen de adressen Valkenbergweg 4 en 11 een geslotenverklaring voor alle motorvoertuigen in te stellen door middel van het plaatsen van borden C12 van bijlage 1 van het RVV 1990.</text:p>
            <text:p text:style-name="common-al">De hiervoor beschreven verkeersmaatregelen worden uitgevoerd zoals op de situatietekening is aangegeven.</text:p>
            <text:p text:style-name="last-al">
            <draw:frame><draw:text-box><text:section text:name="plaatje_id1-3-2-2-1-4-1" text:style-name="plaatje">
              <text:p text:style-name="illustratie_id1-3-2-2-1-4-1-1"><draw:frame draw:style-name="illustratie_id1-3-2-2-1-4-1-1" text:anchor-type="paragraph" svg:width="100mm" svg:height="95.8mm"><draw:image xlink:href="Pictures/Situatietekeningi56fc88a0-3958-4ebf-a300-4cb130824738.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Zwolle,</text:span>
            <text:span text:style-name="datum">21 augustus 2026</text:span>
          </text:p>
          </text:section>
          <text:section text:name="ondertekening_id1-3-2-3-2">
            <text:p><text:span text:style-name="functie">Burgemeester en wethouders van Zwolle,</text:span></text:p>
            <text:p><text:span text:style-name="deze">Namens deze,</text:span></text:p>
            <text:p><text:span text:style-name="ondertekening_naam">
            <text:span text:style-name="voornaam">H.</text:span>
            <text:span text:style-name="achternaam">Velthuis</text:span>
          </text:span></text:p>
            <text:p><text:span text:style-name="functie">Afdelingshoofd Ruimte en Economie</text:span></text:p>
          </text:section>
        </text:section>
        <text:section text:name="bezwaarschrift_id1-3-2-4" text:style-name="bezwaarschrift">
          <text:p text:style-name="bezwaarschrift_top"/>
          <text:p text:style-name="tussenkopvetcur">Mededelingen</text:p>
          <text:p text:style-name="tussenkopcur">
          <text:span text:style-name="nadrukcur">Publicatie</text:span>
        </text:p>
          <text:p text:style-name="bezwaarschrift_al">Bekendmaking van het verkeersbesluit geschiedt digitaal door publicatie in het Gemeenteblad van 26 augustus 2026 (<text:a xlink:href="http://www.zoek.officielebekendmakingen.nl" xlink:type="simple"><text:span text:style-name="nadrukvet">www.officielebekendmakingen.nl</text:span></text:a><text:span text:style-name="nadrukvet">).</text:span> </text:p>
          <text:p text:style-name="bezwaarschrift_al">
          <text:span text:style-name="nadrukcur">Ter inzage</text:span>
        </text:p>
          <text:p text:style-name="bezwaarschrift_al">Het besluit ligt zes weken ter inzage bij de afdeling Ruimte en Economie, Lübeckplein 2 in Zwolle. Om de stukken in te zien kunt u een afspraak maken via telefoonnummer 14038.</text:p>
          <text:p text:style-name="bezwaarschrift_al">
          <text:span text:style-name="nadrukcur">Bezwaar</text:span>
        </text:p>
          <text:p text:style-name="bezwaarschrift_al">Tegen dit besluit kunnen belanghebbenden binnen zes weken na publicatiedatum bezwaar maken bij het college van burgemeester en wethouders van de Gemeente Zwolle, Postbus 10007, 8000 GA Zwolle. Hiervoor dient een bezwaarschrift te worden ingediend dat naam en adres, dagtekening, kenmerk of omschrijving van het besluit en de gronden van het bezwaar moet bevatten. </text:p>
          <text:p text:style-name="bezwaarschrift_al">Een bezwaarschrift kan door inwoners van de gemeente Zwolle ook digitaal worden ingediend. Ga naar <text:a xlink:href="http://www.zwolle.nl/bezwaarindienen" xlink:type="simple">www.zwolle.nl/bezwaarindienen</text:a>. Hier treft u alle informatie aan. Voor het digitaal indienen van een bezwaarschrift heeft u een DigiD inlogcode nodig.</text:p>
          <text:p text:style-name="bezwaarschrift_al">Mits tijdig bezwaar is gemaakt, kan aan de voorzieningenrechter van de rechtbank Overijssel, Postbus 10067, 8000 GB Zwolle, worden verzocht om met betrekking tot het besluit een voorlopige voorziening te treffen.</text:p>
          <text:p text:style-name="bezwaarschrift_al">
          <text:span text:style-name="nadrukcur">Inlichtingen</text:span>
        </text:p>
          <text:p text:style-name="bezwaarschrift_al">Voor inlichtingen over dit besluit en de procedure kunt u zich wenden tot mevrouw A.J. Troost-Compagner van de gemeente Zwolle, mail: A.Troost-Compagner@zwolle.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041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1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1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wolle</meta:user-defined>
    <meta:user-defined meta:name="OVERHEID.Gemeente/OVERHEID.authority">Zwolle</meta:user-defined>
    <meta:user-defined meta:name="OVERHEID.Informatietype/DC.type">officiële publicatie</meta:user-defined>
    <meta:user-defined meta:name="OVERHEIDop.Rubriek/DC.type">verkeersbesluit of -mededeling</meta:user-defined>
    <meta:user-defined meta:name="OVERHEID.Gemeente/DCTERMS.publisher">Zwoll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Zwolle - wijzigen geslotenverklaring voor motorvoertuigen - Valkenbergweg Zwolle</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OVERHEIDvb.referentienummer">170847-2026</meta:user-defined>
    <meta:user-defined meta:name="DCTERMS.abstract">Verkeersbesluit wijzigen geslotenverklaring voor motorvoertuigen Valkenbergweg Zwolle</meta:user-defined>
    <meta:user-defined meta:name="OVERHEIDop.verkeersbordcode">C12</meta:user-defined>
    <dc:language>nl</dc:language>
    <meta:user-defined meta:name="OVERHEIDop.locatietype/OVERHEIDop.gebiedsmarkering">Weg</meta:user-defined>
    <meta:user-defined meta:name="DC.title">Verkeersbesluit wijzigen geslotenverklaring voor motorvoertuigen Valkenbergweg Zwolle</meta:user-defined>
    <meta:user-defined meta:name="DCTERMS.W3CDTF/DCTERMS.available">2026-08-26</meta:user-defined>
    <meta:user-defined meta:name="OVERHEIDop.externeBijlage">politieadvies|exb-2026-29965</meta:user-defined>
    <meta:user-defined meta:name="DCTERMS.W3CDTF/OVERHEIDop.jaargang">2026</meta:user-defined>
    <meta:user-defined meta:name="OVERHEIDop.publicationIssue">400416</meta:user-defined>
    <meta:user-defined meta:name="OVERHEIDop.GmbID/DC.identifier">gmb-2026-400416</meta:user-defined>
    <meta:user-defined meta:name="OVERHEIDop.versieInformatie"/>
  </office:meta>
</office:document-meta>
</file>