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ingediende aanvraag omgevingsvergunning Hagelingerweg 55, 2071 CA Santpoort-Noord, verbouwen naar winkel en pizzeria en wijzigen winkelpui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trokken aanvraag omgevingsvergunning Hagelingerweg 55, 2071 CA Santpoort-Noord, verbouwen naar winkel en pizzeria en wijzigen winkelpui</text:span>
          </text:p>
            <text:p text:style-name="common-al">
            
          </text:p>
            <text:p text:style-name="common-al">Burgemeester en wethouders van de gemeente Velsen maken bekend dat de volgende aanvraag voor een omgevingsvergunning is ingetrokken.</text:p>
            <text:p text:style-name="common-al">
            
          </text:p>
            <text:p text:style-name="common-al"/>
            <text:p text:style-name="common-al">
            <text:span text:style-name="nadrukvet">Santpoort-Noord</text:span>
          </text:p>
            <text:p text:style-name="common-al"/>
            <text:p text:style-name="last-al">Hagelingerweg 55, 2071 CA Santpoort-Noord, verbouwen naar winkel en pizzeria en wijzigen winkelpui 0453393818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40041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4533938182</meta:user-defined>
    <meta:user-defined meta:name="DCTERMS.abstract">---</meta:user-defined>
    <dc:language>nl</dc:language>
    <meta:user-defined meta:name="OVERHEIDop.locatietype/OVERHEIDop.gebiedsmarkering">Punt</meta:user-defined>
    <meta:user-defined meta:name="DC.title">Ingetrokken ingediende aanvraag omgevingsvergunning Hagelingerweg 55, 2071 CA Santpoort-Noord, verbouwen naar winkel en pizzeria en wijzigen winkelpui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14</meta:user-defined>
    <meta:user-defined meta:name="OVERHEIDop.GmbID/DC.identifier">gmb-2026-400414</meta:user-defined>
    <meta:user-defined meta:name="OVERHEIDop.versieInformatie"/>
  </office:meta>
</office:document-meta>
</file>