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text:list-style style:name="id1-3-2-1-1-5-5">
      <text:list-level-style-bullet text:bullet-char="•" text:level="1">
        <style:list-level-properties text:min-label-width="10mm"/>
      </text:list-level-style-bullet>
    </text:list-style>
  </office:automatic-styles>
  <office:body>
    <office:text>
      <text:p text:style-name="new_page_staatscourant"/>
      <text:p text:style-name="single-kop-titel">Intrekkingsbesluit Noodverordening afsluiten getroffen gebied natuurbrand Boschhuizerbergen gemeente Venray</text:p>
      <text:section text:name="regeling_id1-3-2" text:style-name="regeling">
        <text:section text:name="aanhef_id1-3-2-1" text:style-name="aanhef">
          <text:section text:name="preambule_id1-3-2-1-1" text:style-name="preambule">
            <text:p text:style-name="al">De (loco)burgemeester van de gemeente Venray;</text:p>
            <text:p text:style-name="al"/>
            <text:p text:style-name="al">Overwegende dat:</text:p>
            <text:p text:style-name="al"/>
            <text:list text:style-name="id1-3-2-1-1-5">
              <text:list-item text:style-override="id1-3-2-1-1-5-1">
                <text:number>•</text:number>
                <text:p text:style-name="al">op 6 augustus 2026 om 11.30 uur de Noodverordening afsluiten getroffen gebied natuurbrand Boschhuizerbergen gemeente Venray in werking is getreden ten behoeve van de afsluiting van een gebied in de omgeving van de Boschhuizerbergen te Oostrum, gemeente Venray, vanwege een grote natuurbrand en de daarmee samenhangende nablus-, inspectie-, monitorings- en beheerswerkzaamheden, alsmede ter handhaving van de openbare orde en ter bescherming van het leven en de gezondheid van personen en dieren;</text:p>
              </text:list-item>
              <text:list-item text:style-override="id1-3-2-1-1-5-2">
                <text:number>•</text:number>
                <text:p text:style-name="al">uit veiligheidsoverwegingen het noodzakelijk was het getroffen gebied af te sluiten voor publiek en uitsluitend toegankelijk te laten zijn voor hulpdiensten en andere daartoe aangewezen personen;</text:p>
              </text:list-item>
              <text:list-item text:style-override="id1-3-2-1-1-5-3">
                <text:number>•</text:number>
                <text:p text:style-name="al">de situatie in het getroffen gebied inmiddels onder controle is en de nog resterende nablus-, inspectie-, monitorings- en beheerswerkzaamheden op veilige wijze kunnen worden voortgezet, zodat de noodverordening niet langer noodzakelijk is;</text:p>
              </text:list-item>
              <text:list-item text:style-override="id1-3-2-1-1-5-4">
                <text:number>•</text:number>
                <text:p text:style-name="al">de omstandigheden die het noodzakelijk maakten om het gehele getroffen gebied op grond van de noodverordening voor publiek af te sluiten, niet langer aanwezig zijn en de noodverordening daarom kan worden ingetrokken;</text:p>
              </text:list-item>
              <text:list-item text:style-override="id1-3-2-1-1-5-5">
                <text:number>•</text:number>
                <text:p text:style-name="al">in verband met de nog uit te voeren werkzaamheden en resterende lokale veiligheidsrisico’s delen van het getroffen gebied nog tijdelijk kunnen worden afgezet;</text:p>
              </text:list-item>
            </text:list>
            <text:p text:style-name="al">Gelet op artikel 176 Gemeentewet;</text:p>
            <text:p text:style-name="al"/>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p>
            <text:p text:style-name="al">De Noodverordening afsluiten getroffen gebied natuurbrand Boschhuizerbergen gemeente Venray, vastgesteld op 6 augustus 2026 om 11.30 uur, in te trekken.</text:p>
            <text:p text:style-name="al"/>
            <text:p text:style-name="al">Deze intrekking treedt in werking op 21 augustus 2026 om 15.00 uur. </text:p>
          </text:section>
        </text:section>
        <text:section text:name="regeling-sluiting_id1-3-2-3" text:style-name="regeling-sluiting">
          <text:section text:name="ondertekening_id1-3-2-3-1">
            <text:p><text:span text:style-name="functie">Venray, 21 augustus 2026</text:span></text:p>
          </text:section>
          <text:section text:name="ondertekening_id1-3-2-3-2">
            <text:p><text:span text:style-name="functie"/></text:p>
            <text:p><text:span text:style-name="functie">(loco)burgemeester van Venray,</text:span></text:p>
            <text:p><text:span text:style-name="functie">W.E.R.M. de Schryv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nray</text:p>
            </table:table-cell>
            <table:table-cell office:value-type="string" table:style-name="header.C">
              <text:p text:style-name="headerright"><text:span text:style-name="nr">Nr. 400412</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2</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412</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enray</meta:user-defined>
    <meta:user-defined meta:name="OVERHEID.Informatietype/DC.type">officiële publicatie</meta:user-defined>
    <meta:user-defined meta:name="OVERHEIDop.Rubriek/DC.type">ander besluit van algemene strekking</meta:user-defined>
    <meta:user-defined meta:name="OVERHEID.Gemeente/DCTERMS.publisher">Venray</meta:user-defined>
    <meta:user-defined meta:name="OVERHEID.Gemeente/OVERHEID.authority">Venray</meta:user-defined>
    <meta:user-defined meta:name="OVERHEID.TaxonomieBeleidsagendaDecentraal/OVERHEID.category">Natuur en milieu | Organisatie en beleid</meta:user-defined>
    <meta:user-defined meta:name="DC.source">artikel 176 van de Gemeentewet]|[1.0:c:BWBR0005416&amp;artikel=176&amp;g=2026-06-04</meta:user-defined>
    <dc:language>nl</dc:language>
    <meta:user-defined meta:name="OVERHEIDop.locatietype/OVERHEIDop.gebiedsmarkering">Gemeente</meta:user-defined>
    <meta:user-defined meta:name="DC.title">Intrekkingsbesluit Noodverordening afsluiten getroffen gebied natuurbrand Boschhuizerbergen gemeente Venray</meta:user-defined>
    <meta:user-defined meta:name="DCTERMS.W3CDTF/DCTERMS.available">2026-08-21</meta:user-defined>
    <meta:user-defined meta:name="DCTERMS.W3CDTF/OVERHEIDop.jaargang">2026</meta:user-defined>
    <meta:user-defined meta:name="OVERHEIDop.publicationIssue">400412</meta:user-defined>
    <meta:user-defined meta:name="OVERHEIDop.GmbID/DC.identifier">gmb-2026-400412</meta:user-defined>
    <meta:user-defined meta:name="OVERHEIDop.versieInformatie"/>
  </office:meta>
</office:document-meta>
</file>