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het organiseren van een vlooienmarkt in sporthal de Fluit op 24 oktober 2026, Fluitpolderplein 3, 2262 ED Leidschendam - kenmerk 000024505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Evenementenvergunning aangevraagd voor het organiseren van een vlooienmarkt in sporthal de Fluit op 24 oktober 2026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21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04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2450584</meta:user-defined>
    <dc:language>nl</dc:language>
    <meta:user-defined meta:name="OVERHEIDop.locatietype/OVERHEIDop.gebiedsmarkering">Punt</meta:user-defined>
    <meta:user-defined meta:name="DC.title">Aanvraag evenementenvergunning voor het organiseren van een vlooienmarkt in sporthal de Fluit op 24 oktober 2026, Fluitpolderplein 3, 2262 ED Leidschendam - kenmerk 00002450584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10</meta:user-defined>
    <meta:user-defined meta:name="OVERHEIDop.GmbID/DC.identifier">gmb-2026-400410</meta:user-defined>
    <meta:user-defined meta:name="OVERHEIDop.versieInformatie"/>
  </office:meta>
</office:document-meta>
</file>