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 Dorpsdijk 16, 6915AD Lobith het organiseren van Schietdag E.M.M. Lobith 19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een besluit genomen op de aanvraag met zaaknummer Z2026-00002016 voor een evenementenvergunning op locatie Dorpsdijk 16, 6915AD Lobith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aanvraag APV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zes weken na verzenddatum van dit besluit en eindigt op 2 oktober 2026. Voor meer informatie over de procedure kunt u contact opnemen via gemeente@zevenaar.nl o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40040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016</meta:user-defined>
    <dc:language>nl</dc:language>
    <meta:user-defined meta:name="OVERHEIDop.locatietype/OVERHEIDop.gebiedsmarkering">Punt</meta:user-defined>
    <meta:user-defined meta:name="DC.title">Kennisgeving besluit op aanvraag evenementenvergunning Dorpsdijk 16, 6915AD Lobith het organiseren van Schietdag E.M.M. Lobith 19 september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08</meta:user-defined>
    <meta:user-defined meta:name="OVERHEIDop.GmbID/DC.identifier">gmb-2026-400408</meta:user-defined>
    <meta:user-defined meta:name="OVERHEIDop.versieInformatie"/>
  </office:meta>
</office:document-meta>
</file>