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Mirembelaan 13, 1861 MM Bergen (NH), het vergroten van de woning (aanbouw zijgevel), verzenddatum 21 augustus 2026 (Z2026-000058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4004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841</meta:user-defined>
    <meta:user-defined meta:name="DCTERMS.abstract">Mirembelaan 13, 1861 MM Bergen (NH), het vergroten van de woning (aanbouw zijgevel), verzenddatum 21 augustus 2026 (Z2026-00005841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Mirembelaan 13, 1861 MM Bergen (NH), het vergroten van de woning (aanbouw zijgevel), verzenddatum 21 augustus 2026 (Z2026-00005841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07</meta:user-defined>
    <meta:user-defined meta:name="OVERHEIDop.GmbID/DC.identifier">gmb-2026-400407</meta:user-defined>
    <meta:user-defined meta:name="OVERHEIDop.versieInformatie"/>
  </office:meta>
</office:document-meta>
</file>