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 Middelweg nabij nr. 85, kadastraal nr. 1287 sectie E in Leersum, het aanplanten van meerjarige gewassen voor humane consumptie Schevichoven (RX2026-00001453, 21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omgevingsvergunning hebben verleend:</text:p>
            <text:p text:style-name="common-al">Middelweg nabij nr. 85, kadastraal nr. 1287 sectie E in Leersum, het aanplanten van meerjarige gewassen voor humane consumptie Schevichoven (RX2026-00001453, 21 augustus 2026)</text:p>
            <text:p text:style-name="last-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www.heuvelrug.nl/bezwaar-maken, of per post naar Kerkplein 2, Postbus 200, 3940 AE in Doorn worden verzonden. 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040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0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0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1453</meta:user-defined>
    <meta:user-defined meta:name="DCTERMS.abstract">Middelweg nabij nr. 85, kadastraal nr. 1287 sectie E in Leersum, het aanplanten van meerjarige gewassen voor humane consumptie Schevichoven (RX2026-00001453, 21 augustus 2026)</meta:user-defined>
    <dc:language>nl</dc:language>
    <meta:user-defined meta:name="OVERHEIDop.locatietype/OVERHEIDop.gebiedsmarkering">Vlak</meta:user-defined>
    <meta:user-defined meta:name="DC.title">Gemeente Utrechtse Heuvelrug, verleende omgevingsvergunning - Middelweg nabij nr. 85, kadastraal nr. 1287 sectie E in Leersum, het aanplanten van meerjarige gewassen voor humane consumptie Schevichoven (RX2026-00001453, 21 augustus 2026)</meta:user-defined>
    <meta:user-defined meta:name="DCTERMS.W3CDTF/DCTERMS.available">2026-08-25</meta:user-defined>
    <meta:user-defined meta:name="DCTERMS.W3CDTF/OVERHEIDop.jaargang">2026</meta:user-defined>
    <meta:user-defined meta:name="OVERHEIDop.publicationIssue">400405</meta:user-defined>
    <meta:user-defined meta:name="OVERHEIDop.GmbID/DC.identifier">gmb-2026-400405</meta:user-defined>
    <meta:user-defined meta:name="OVERHEIDop.versieInformatie"/>
  </office:meta>
</office:document-meta>
</file>