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verplaatsen dakkapel naar 2e verdieping (achtergevel) en  plaatsen dakkapel op de voor- en achtergevel van 1e verdieping, Bentinckmarke 29 8016AM Zwolle [Zaaknummer 0193ESUITE171258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20-08-2026</text:p>
            <text:p text:style-name="common-al">
            <text:span text:style-name="nadrukvet">Locatie:</text:span> Bentinckmarke 29 8016AM Zwolle</text:p>
            <text:p text:style-name="common-al">
            <text:span text:style-name="nadrukvet">Zaakomschrijving:</text:span> het verplaatsen van een dakkapel naar 2e verdieping (achtergevel) en het plaatsen van een dakkapel op de voor- en achtergevel van de 1e verdieping</text:p>
            <text:p text:style-name="common-al">
            <text:span text:style-name="nadrukvet">Zaaknummer:</text:span> 0193ESUITE171258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71258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71258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0040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0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0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712582026</meta:user-defined>
    <meta:user-defined meta:name="DCTERMS.abstract">het verplaatsen van een dakkapel naar 2e verdieping (achtergevel) en het plaatsen van een dakkapel op de voor- en achtergevel van de 1e verdieping</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verplaatsen dakkapel naar 2e verdieping (achtergevel) en  plaatsen dakkapel op de voor- en achtergevel van 1e verdieping, Bentinckmarke 29 8016AM Zwolle [Zaaknummer 0193ESUITE1712582026]</meta:user-defined>
    <meta:user-defined meta:name="DCTERMS.W3CDTF/DCTERMS.available">2026-08-25</meta:user-defined>
    <meta:user-defined meta:name="DCTERMS.W3CDTF/OVERHEIDop.jaargang">2026</meta:user-defined>
    <meta:user-defined meta:name="OVERHEIDop.publicationIssue">400404</meta:user-defined>
    <meta:user-defined meta:name="OVERHEIDop.GmbID/DC.identifier">gmb-2026-400404</meta:user-defined>
    <meta:user-defined meta:name="OVERHEIDop.versieInformatie"/>
  </office:meta>
</office:document-meta>
</file>