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eningib694e12e-9945-4d80-abd6-0a40a6228378.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tijdelijk afsluiten parkeerterrein Hanzeland Zwolle</text:p>
      <text:section text:name="regeling_id1-3-2" text:style-name="regeling">
        <text:section text:name="aanhef_id1-3-2-1" text:style-name="aanhef">
          <text:section text:name="context_id1-3-2-1-1" text:style-name="context">
            <text:p text:style-name="context.al">170835-2026</text:p>
            <text:p text:style-name="context_bottom"/>
          </text:section>
          <text:p text:style-name="aanhef_wie">Burgemeester en wethouders van Zwolle</text:p>
          <text:section text:name="considerans_id1-3-2-1-3" text:style-name="considerans">
            <text:p text:style-name="tussenkopcur">
            <text:span text:style-name="nadrukvet">Overwegende:</text:span>
          </text:p>
            <text:p text:style-name="considerans.al">dat de Hanzeland is gelegen binnen de bebouwde kom van Zwolle;</text:p>
            <text:p text:style-name="considerans.al">dat de Hanzeland in beheer is bij de gemeente Zwolle;</text:p>
            <text:p text:style-name="considerans.al">dat de Hanzeland een weg is als bedoeld in artikel 18, lid 1 onder d van de WVW 1994;</text:p>
            <text:p text:style-name="considerans.al">dat gelet op bovengenoemd artikel het college van burgemeester en wethouders van Zwolle bevoegd is verkeersbesluiten te nemen voor deze weg;</text:p>
            <text:p text:style-name="considerans.al">dat de bevoegdheid voor het nemen van verkeersbesluiten door het college van burgemeester en wethouders van Zwolle is gemandateerd aan de medewerker Leefomgeving en Mobiliteit;</text:p>
            <text:p text:style-name="considerans.al">dat de Hanzeland gecategoriseerd is als een erftoegangsweg binnen de bebouwde kom met een maximumsnelheid van 30 km/u;</text:p>
            <text:p text:style-name="considerans.al">dat de verkeersfunctie op een erftoegangsweg ondergeschikt is aan de verblijfsfunctie;</text:p>
            <text:p text:style-name="considerans.al">dat deze categorisering aansluit op de categorisering, zoals bedoeld in het landelijke beleid Duurzaam Veilig;</text:p>
            <text:p text:style-name="considerans.al">dat de gemeente Zwolle in 2025 is gestart met de bouw van het eerste bouwblok ‘De Ooftmenger’, in de Spoorzone aan de Hanzelaan;</text:p>
            <text:p text:style-name="considerans.al">dat ten behoeve van dit appartementengebouw nutsvoorzieningen moeten worden aangelegd onder een deel van het parkeerterrein Hanzeland;</text:p>
            <text:p text:style-name="considerans.al">dat dit parkeerterrein -al dan niet tegen betaling- dag en nacht toegankelijk is voor al het verkeer;</text:p>
            <text:p text:style-name="considerans.al">dat met de ontwikkelaars van het bouwproject destijds de afspraak was gemaakt dat het parkeerterrein in 2026 bereikbaar en in gebruik zou blijven, doch helaas onlangs geconstateerd is dat dit toch niet haalbaar blijkt;</text:p>
            <text:p text:style-name="considerans.al">dat namelijk door het uitvoeren van die nutswerkzaamheden onveilige verkeerssituaties kunnen ontstaan voor enerzijds de gebruikers van een deel van het parkeerterrein en anderzijds de uitvoerenden van de werkzaamheden;</text:p>
            <text:p text:style-name="considerans.al">dat om die reden het van belang is dat een deel van het parkeerterrein aan de Hanzeland buiten gebruik wordt gesteld voor weggebruikers, gedurende deze werkzaamheden;</text:p>
            <text:p text:style-name="considerans.al">dat het doel van deze maatregel is om een deel van het parkeerterrein aan de Hanzeland op een verkeersveilige manier beschikbaar te hebben voor het aansluiten van het aanbouw zijnde gebouw ‘De Ooftmenger’ op de nutsvoorzieningen;</text:p>
            <text:p text:style-name="considerans.al">dat voor de bereikbaarheid van de aan het Hanzeland gevestigde kantoorpanden over het parkeerterrein een corridor open blijft voor fietsers en voetgangers in, en vanuit, de richting Koggelaan/Van Karnebeekpad; </text:p>
            <text:p text:style-name="considerans.al">dat het tijdelijk afsluiten worden uitgevoerd door middel van het plaatsen van fysieke maatregelen in de vorm van hekken hetgeen leidt tot een beperking van het aantal categorieën weggebruikers dat van dit weggedeelte gebruik kan maken;</text:p>
            <text:p text:style-name="considerans.al">dat gelet op artikel 15 lid 2 van de WVW 1994 voor het plaatsen van een fysieke maatregel die leidt tot het beperken van het aantal categorieën weggebruikers een verkeersbesluit is vereist;</text:p>
            <text:p text:style-name="considerans.al">dat deze tijdelijke afsluiting van tevoren wordt aangekondigd door middel van het plaatsen van bord E4 van bijlage 1 van het RVV 1990, met een onderbord met de tekst ‘parkeren verboden van 1 september 2026 tot 1 april 2027 i.v.m. werkzaamheden’ waarbij wordt benadrukt dat de wegsleepverordening van kracht is; </text:p>
            <text:p text:style-name="considerans.al">dat het mogelijk is dat het terrein voor 1 april 2027 wordt heropend, als de werkzaamheden het toelaten; </text:p>
            <text:p text:style-name="considerans.al">dat dit parkeerverbod is geregeld in artikel 24, lid 1, sub d ten 3<text:span text:style-name="sup">e </text:span>van het RVV 1990, namelijk ‘de bestuurder mag zijn voertuig niet parkeren op een parkeergelegenheid op dagen of uren waarop dit blijkens het onderbord is verboden’;</text:p>
            <text:p text:style-name="considerans.al">dat gelet op artikel 12 van het BABW voor het plaatsen van bord E4 van bijlage 1 van het RVV 1990 met bijbehorende onderbord een verkeersbesluit is vereist;</text:p>
            <text:p text:style-name="considerans.al">
            <text:span text:style-name="nadrukvet">Belangenafweging:</text:span>
          </text:p>
            <text:p text:style-name="considerans.al">dat gelet op artikel 2 van de WVW 1994 de hiervoor genoemde verkeersmaatregelen strekken tot:</text:p>
            <text:p text:style-name="considerans.al">- het beschermen van weggebruikers en passagiers,</text:p>
            <text:p text:style-name="considerans.al">- het voorkomen of beperken van door het verkeer veroorzaakte overlast, hinder of schade;</text:p>
            <text:p text:style-name="considerans.al">dat gelet op artikel 2 van de WVW 1994 het zoveel mogelijk waarborgen van de vrijheid van het verkeer in het geding komt met uitvoeren van de hiervoor genoemde verkeersmaatregelen;</text:p>
            <text:p text:style-name="considerans.al">dat door de ontwikkelaar is onderzocht of er naast die doorgang nog mogelijkheden zijn de werkzaamheden zo te plannen dat de afsluiting gefaseerd plaats kan vinden waardoor delen van het parkeerterreinen open kunnen blijven;</text:p>
            <text:p text:style-name="considerans.al">dat dit is echter niet veilig is in te passen en om die reden een volledige afsluiting van een deel van het parkeerterrein noodzakelijk is;</text:p>
            <text:p text:style-name="considerans.al">dat voor de verschillende doelgroepen op het parkeerterrein een alternatief is gevonden zodat zij kunnen blijven parkeren op een acceptabele loopafstand:</text:p>
            <text:p text:style-name="considerans.al">- werknemers van het Rijkskantoor kunnen gebruik (blijven) maken van het restant van het parkeerterrein, ca 160 parkeerplaatsen voor maximaal 120 parkeerders,</text:p>
            <text:p text:style-name="considerans.al">- voor werknemers van de GBLT en Omgevingsdienst worden parkeerplaatsen gehuurd op het bovendek van de parkeergarage Pas de Deux,</text:p>
            <text:p text:style-name="considerans.al">- voor kortparkeerders (oa bezoekers van de Spoorzone, treinreizigers) zijn in de directe omgeving meerdere openbaar toegankelijke parkeergelegenheden beschikbaar: </text:p>
            <text:p text:style-name="considerans.al">- Lubeckpleingarage,</text:p>
            <text:p text:style-name="considerans.al">- ParkBee Hanzelaan / Carré,</text:p>
            <text:p text:style-name="considerans.al">- Parkeerterrein voor de Werkplaatsen</text:p>
            <text:p text:style-name="considerans.al">wat tezamen ruim voldoende parkeergelegenheid biedt voor deze doelgroep; </text:p>
            <text:p text:style-name="considerans.al">dat het later starten van de werkzaamheden maatschappelijk gezien geen optie is omdat de eerste bewoners van het woonblok dan niet op tijd aangesloten zijn op de benodigde nutsvoorzieningen;</text:p>
            <text:p text:style-name="considerans.al">dat gezien bovenstaande afwegingen het belang van het tijdelijk afsluiten van een deel van het parkeerterrein voor het creëren van een verkeersveilige werkomgeving ten behoeve van het aanleggen van de noodzakelijke nutsvoorzieningen groter wordt geacht dan het belang van de vrijheid van het verkeer;</text:p>
            <text:p text:style-name="considerans.al">dat gelet op artikel 24 van het BABW overleg is gevoerd met de gemandateerde van de politie;</text:p>
            <text:p text:style-name="considerans.al">dat de politie heeft ingestemd met de hierna genoemde verkeersmaatregelen.</text:p>
            <text:p text:style-name="considerans.al">
            <text:span text:style-name="nadrukvet">gelet op:</text:span>
          </text:p>
            <text:p text:style-name="considerans.al">- de bepalingen van de Wegenverkeerswet 1994 (WVW);</text:p>
            <text:p text:style-name="considerans.al">- de bepalingen van het Reglement Verkeersregels en Verkeerstekens 1990 (RVV1990);</text:p>
            <text:p text:style-name="considerans.al">- de bepalingen van het Besluit Administratieve Bepalingen inzake het Wegverkeer (BABW);</text:p>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common-al">- een deel van het parkeerterrein van de Hanzeland te Zwolle tijdelijk af te sluiten voor alle weggebruikers door middel van het plaatsen van een fysieke maatregel als bedoeld in artikel 15 lid 2 WVW 1994, in de vorm van hekken;</text:p>
            <text:p text:style-name="common-al">- op en deel van het parkeerterrein van de Hanzeland te Zwolle een parkeerverbod als bedoeld in artikel 24, lid 1, sub d ten 3<text:span text:style-name="sup">e </text:span>van het RVV 1990 in te stellen door middel van het plaatsen van bord E4 van bijlage 1 van het RVV 1990 met onderbord met de tekst: ‘parkeren verboden van 1 september 2026 tot 1 april 2027;</text:p>
            <text:p text:style-name="common-al">- tot het tijdelijk van een deel van het parkeerterrein aan de Hanzeland te Zwolle collectief verwijderen van eerder geplaatste, en thans conflicterende dan wel overbodig geworden verkeersborden en verkeerstekens; </text:p>
            <text:p text:style-name="common-al">- de maatregelen van kracht te verklaren gedurende de periode van 1 september 2026 tot 1 april 2027 of zoveel korter als mogelijk, dan wel zoveel langer als noodzakelijk is.</text:p>
            <text:p text:style-name="common-al">De hiervoor beschreven verkeersmaatregel wordt uitgevoerd zoals op de situatieschets is aangegeven.</text:p>
            <text:p text:style-name="last-al">
            <draw:frame><draw:text-box><text:section text:name="plaatje_id1-3-2-2-1-6-1" text:style-name="plaatje">
              <text:p text:style-name="illustratie_id1-3-2-2-1-6-1-1"><draw:frame draw:style-name="illustratie_id1-3-2-2-1-6-1-1" text:anchor-type="paragraph" svg:width="100mm" svg:height="57.5mm"><draw:image xlink:href="Pictures/Situatietekeningib694e12e-9945-4d80-abd6-0a40a6228378.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Zwolle,</text:span>
            <text:span text:style-name="datum">21 augustus 2026</text:span>
          </text:p>
          </text:section>
          <text:section text:name="ondertekening_id1-3-2-3-2">
            <text:p><text:span text:style-name="functie">Burgemeester en wethouders van Zwolle,</text:span></text:p>
            <text:p><text:span text:style-name="deze">Namens deze,</text:span></text:p>
            <text:p><text:span text:style-name="ondertekening_naam">
            <text:span text:style-name="voornaam">H.</text:span>
            <text:span text:style-name="achternaam">Velthuis</text:span>
          </text:span></text:p>
            <text:p><text:span text:style-name="functie">Afdelingshoofd Ruimte en Economie</text:span></text:p>
          </text:section>
        </text:section>
        <text:section text:name="bezwaarschrift_id1-3-2-4" text:style-name="bezwaarschrift">
          <text:p text:style-name="bezwaarschrift_top"/>
          <text:p text:style-name="tussenkopvetcur">Mededelingen</text:p>
          <text:p text:style-name="tussenkopcur">
          <text:span text:style-name="nadrukcur">Publicatie</text:span>
        </text:p>
          <text:p text:style-name="bezwaarschrift_al">Bekendmaking van het verkeersbesluit geschiedt digitaal door publicatie in het Gemeenteblad van 26 augustus 2026. (<text:a xlink:href="http://www.zoek.officielebekendmakingen.nl" xlink:type="simple"><text:span text:style-name="nadrukvet">www.officielebekendmakingen.nl</text:span></text:a><text:span text:style-name="nadrukvet">).</text:span></text:p>
          <text:p text:style-name="bezwaarschrift_al">
          <text:span text:style-name="nadrukcur">Ter inzage</text:span>
        </text:p>
          <text:p text:style-name="bezwaarschrift_al">Het besluit ligt zes weken ter inzage bij de afdeling Ruimte en Economie, Lübeckplein 2 in Zwolle. Om de stukken in te zien kunt u een afspraak maken via telefoonnummer 14038.</text:p>
          <text:p text:style-name="bezwaarschrift_al">
          <text:span text:style-name="nadrukcur">Bezwaar</text:span>
        </text:p>
          <text:p text:style-name="bezwaarschrift_al">Tegen dit besluit kunnen belanghebbenden binnen zes weken na publicatiedatum bezwaar maken bij het college van burgemeester en wethouders van de Gemeente Zwolle, Postbus 10007, 8000 GA Zwolle. Hiervoor dient een bezwaarschrift te worden ingediend dat naam en adres, dagtekening, kenmerk of omschrijving van het besluit en de gronden van het bezwaar moet bevatten. </text:p>
          <text:p text:style-name="bezwaarschrift_al">Een bezwaarschrift kan door inwoners van de gemeente Zwolle ook digitaal worden ingediend. Ga naar <text:a xlink:href="http://www.zwolle.nl/bezwaarindienen" xlink:type="simple">www.zwolle.nl/bezwaarindienen</text:a>. Hier treft u alle informatie aan. Voor het digitaal indienen van een bezwaarschrift heeft u een DigiD inlogcode nodig.</text:p>
          <text:p text:style-name="bezwaarschrift_al">Mits tijdig bezwaar is gemaakt, kan aan de voorzieningenrechter van de rechtbank Overijssel, Postbus 10067, 8000 GB Zwolle, worden verzocht om met betrekking tot het besluit een voorlopige voorziening te treffen.</text:p>
          <text:p text:style-name="bezwaarschrift_al">
          <text:span text:style-name="nadrukcur">Inlichtingen</text:span>
        </text:p>
          <text:p text:style-name="bezwaarschrift_al">Voor inlichtingen over dit besluit en de procedure kunt u zich wenden tot mevrouw A.J. Troost-Compagner van de gemeente Zwolle, mail: A.Troost-Compagner@zwolle.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039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9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9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wolle</meta:user-defined>
    <meta:user-defined meta:name="OVERHEID.Gemeente/OVERHEID.authority">Zwolle</meta:user-defined>
    <meta:user-defined meta:name="OVERHEID.Informatietype/DC.type">officiële publicatie</meta:user-defined>
    <meta:user-defined meta:name="OVERHEIDop.Rubriek/DC.type">verkeersbesluit of -mededeling</meta:user-defined>
    <meta:user-defined meta:name="OVERHEID.Gemeente/DCTERMS.publisher">Zwolle</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Het bepaalde in artikel 12 van het BABW</meta:user-defined>
    <meta:user-defined meta:name="DCTERMS.alternative">Gemeente Zwolle - tijdelijk afsluiten parkeerterrein - Hanzeland Zwoll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70835-2026</meta:user-defined>
    <meta:user-defined meta:name="DCTERMS.abstract">Verkeersbesluit tijdelijk afsluiten parkeerterrein Hanzeland Zwolle</meta:user-defined>
    <meta:user-defined meta:name="OVERHEIDop.verkeersbordcode">E4</meta:user-defined>
    <dc:language>nl</dc:language>
    <meta:user-defined meta:name="OVERHEIDop.locatietype/OVERHEIDop.gebiedsmarkering">Vlak</meta:user-defined>
    <meta:user-defined meta:name="DC.title">Verkeersbesluit tijdelijk afsluiten parkeerterrein Hanzeland Zwolle</meta:user-defined>
    <meta:user-defined meta:name="DCTERMS.W3CDTF/DCTERMS.available">2026-08-26</meta:user-defined>
    <meta:user-defined meta:name="OVERHEIDop.externeBijlage">politieadvies|exb-2026-29964</meta:user-defined>
    <meta:user-defined meta:name="DCTERMS.W3CDTF/OVERHEIDop.jaargang">2026</meta:user-defined>
    <meta:user-defined meta:name="OVERHEIDop.publicationIssue">400398</meta:user-defined>
    <meta:user-defined meta:name="OVERHEIDop.GmbID/DC.identifier">gmb-2026-400398</meta:user-defined>
    <meta:user-defined meta:name="OVERHEIDop.versieInformatie"/>
  </office:meta>
</office:document-meta>
</file>