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llen houtopstanden, Zuivelstraat thv nr 16 en 58, 1445MH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besloten de aanvraag beschikking behandelen Omgevingswet voor Zuivelstraat thv nr 16 en 58, 1445MH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kappen van 2 bomen</text:p>
              </text:list-item>
            </text:list>
            <text:p text:style-name="common-al">de verzenddatum van het besluit is 21 augustus 2026.</text:p>
            <text:p text:style-name="common-al">Zaaknummer: Z2026-00003023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039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023</meta:user-defined>
    <meta:user-defined meta:name="DCTERMS.abstract">Betreft:  besluit op locatie Zuivelstraat thv nr 16 en 58, 1445MH Purmere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Toestemming voor het project vellen houtopstanden, Zuivelstraat thv nr 16 en 58, 1445MH Purmerend</meta:user-defined>
    <meta:user-defined meta:name="OVERHEIDop.datumEindeReactietermijn">2026-10-02</meta:user-defined>
    <meta:user-defined meta:name="OVERHEIDop.terinzageleggingBG">https://jeleefomgeving.nl/inzien/001801582/225ef249-0814-4ca2-b58e-f4cbe38e0d4e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96</meta:user-defined>
    <meta:user-defined meta:name="OVERHEIDop.GmbID/DC.identifier">gmb-2026-400396</meta:user-defined>
    <meta:user-defined meta:name="OVERHEIDop.versieInformatie"/>
  </office:meta>
</office:document-meta>
</file>