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inkerstraat 282-H 1053G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funderingsherstel</text:p>
            <text:p text:style-name="common-al">Besluit: verleend</text:p>
            <text:p text:style-name="common-al">Besluit verzonden op: 21-08-2026</text:p>
            <text:p text:style-name="common-al">Zaakadres: Kinkerstraat 282-H 1053GB Amsterdam</text:p>
            <text:p text:style-name="common-al">Zaaknummer: Z2026-017926</text:p>
            <text:p text:style-name="common-al">DSO-nummer: 202604210013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7926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39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926</meta:user-defined>
    <meta:user-defined meta:name="DCTERMS.abstract">uitvoeren van funderingsherst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inkerstraat 282-H 1053GB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93</meta:user-defined>
    <meta:user-defined meta:name="OVERHEIDop.GmbID/DC.identifier">gmb-2026-400393</meta:user-defined>
    <meta:user-defined meta:name="OVERHEIDop.versieInformatie"/>
  </office:meta>
</office:document-meta>
</file>