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Sittarderweg 6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Sittarderweg ter hoogte van huisnummer 64 te Heerlen voor het motorvoertuig met kenteken SF-978-R.</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Sittarderweg 64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Sittarderweg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SF-978-R ter hoogte van de Sittarderweg 64, zoals aangegeven op de bij dit besluit behorende tekening van 30 jun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p text:style-name="last-al">
            <text:span text:style-name="nadrukvet">Tekening Aanvraag GPP Sittarderweg 64 Heerlen, kenteken SF-978-R, d.d. 30-06-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Sittarderweg 64 - Sittarderweg 6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Sittarderweg 64.</meta:user-defined>
    <meta:user-defined meta:name="DCTERMS.W3CDTF/DCTERMS.available">2026-08-25</meta:user-defined>
    <meta:user-defined meta:name="OVERHEIDop.externeBijlage">GPP Sittarderweg 64|exb-2026-29963</meta:user-defined>
    <meta:user-defined meta:name="DCTERMS.W3CDTF/OVERHEIDop.jaargang">2026</meta:user-defined>
    <meta:user-defined meta:name="OVERHEIDop.publicationIssue">400389</meta:user-defined>
    <meta:user-defined meta:name="OVERHEIDop.GmbID/DC.identifier">gmb-2026-400389</meta:user-defined>
    <meta:user-defined meta:name="OVERHEIDop.versieInformatie"/>
  </office:meta>
</office:document-meta>
</file>