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steigers van 31-8 t/m 30-10 2026, thv Verdronkenoord 65/67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Verdronkenoord 65/67, Alkmaar<text:span text:style-name="nadrukvet">; </text:span>het plaatsen van steigers van 31-8 t/m 30-10 2026</text:p>
            <text:p text:style-name="common-al">
            
          </text:p>
            <text:p text:style-name="common-al">Datum ontvangst: 21-08-2026</text:p>
            <text:p text:style-name="common-al">Zaaknummer: 0000140257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3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578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aangevraagd: het plaatsen van steigers van 31-8 t/m 30-10 2026, thv Verdronkenoord 65/67,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87</meta:user-defined>
    <meta:user-defined meta:name="OVERHEIDop.GmbID/DC.identifier">gmb-2026-400387</meta:user-defined>
    <meta:user-defined meta:name="OVERHEIDop.versieInformatie"/>
  </office:meta>
</office:document-meta>
</file>