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Gibraltar 4, 1503 BM Zaandam - afwijking ruimtelijke regels tbv verplaatsen van Vomar horecagedee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972 - afwijking ruimtelijke regels tbv verplaatsen van Vomar horecagedeelte  - op de locatie Gibraltar 4, 1503 BM Zaandam</text:p>
            <text:p text:style-name="common-al">
            
          </text:p>
            <text:p text:style-name="common-al">Aanvraag ontvangen: 17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03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72</meta:user-defined>
    <dc:language>nl</dc:language>
    <meta:user-defined meta:name="OVERHEIDop.locatietype/OVERHEIDop.gebiedsmarkering">Punt</meta:user-defined>
    <meta:user-defined meta:name="DC.title">Aanvraag omgevingsvergunning - Gibraltar 4, 1503 BM Zaandam - afwijking ruimtelijke regels tbv verplaatsen van Vomar horecagedeelt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84</meta:user-defined>
    <meta:user-defined meta:name="OVERHEIDop.GmbID/DC.identifier">gmb-2026-400384</meta:user-defined>
    <meta:user-defined meta:name="OVERHEIDop.versieInformatie"/>
  </office:meta>
</office:document-meta>
</file>