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ienrayseweg 25, 5961NK Horst, Kennisgeving verlenging beslistermijn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gegevens</text:span>
          </text:p>
            <text:p text:style-name="common-al">Het zaaknummer: Z2026-00011207</text:p>
            <text:p text:style-name="common-al">De omschrijving van de zaak: bouwen van een overkapping tussen bestaande bedrijfsgebouwen</text:p>
            <text:p text:style-name="common-al">De ontvangstdatum van de zaak: 26 juni 2026</text:p>
            <text:p text:style-name="common-al">De globale locatie: Tienrayseweg 25, 5961NK Horst</text:p>
            <text:p text:style-name="common-al">De ingerichte naam van het zaaktype: Omgevingsvergunning</text:p>
            <text:p text:style-name="common-al"/>
            <text:p text:style-name="common-al">
            <text:span text:style-name="nadrukvet">Activiteit(en)</text:span>
          </text:p>
            <text:list text:style-name="id1-3-2-1-1-9">
              <text:list-item text:style-override="id1-3-2-1-1-9-1">
                <text:number>•</text:number>
                <text:p text:style-name="al">het bouwen van een bouwwerk</text:p>
              </text:list-item>
            </text:list>
            <text:p text:style-name="common-al"/>
            <text:p text:style-name="common-al">
            <text:span text:style-name="nadrukvet">Besluitgegevens</text:span>
          </text:p>
            <text:p text:style-name="common-al">De besluitdatum: 21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40038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8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8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11207</meta:user-defined>
    <meta:user-defined meta:name="DCTERMS.abstract">Betreft: Beschikking verlenging beslistermijn op locatie Tienrayseweg 25, 5961NK Horst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Tienrayseweg 25, 5961NK Horst, Kennisgeving verlenging beslistermijn aanvraag omgevingsvergunning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383</meta:user-defined>
    <meta:user-defined meta:name="OVERHEIDop.GmbID/DC.identifier">gmb-2026-400383</meta:user-defined>
    <meta:user-defined meta:name="OVERHEIDop.versieInformatie"/>
  </office:meta>
</office:document-meta>
</file>