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plaatsing object, Flevostraat 247, 1442PX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Flevostraat 247, 1442PX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tijdelijke energievoorziening voor het Innovium College</text:p>
              </text:list-item>
            </text:list>
            <text:p text:style-name="common-al">de verzenddatum van deze beschikking is 21 augustus 2026</text:p>
            <text:p text:style-name="common-al">Zaaknummer: Z2026-0000275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3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751</meta:user-defined>
    <meta:user-defined meta:name="DCTERMS.abstract">Betreft:  besluit op locatie Flevostraat 247, 1442PX Purmere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et project plaatsing object, Flevostraat 247, 1442PX Purmerend</meta:user-defined>
    <meta:user-defined meta:name="OVERHEIDop.datumEindeReactietermijn">2026-10-02</meta:user-defined>
    <meta:user-defined meta:name="OVERHEIDop.terinzageleggingBG">https://jeleefomgeving.nl/inzien/001801582/28eb4e09-e14b-4fd0-9f13-85f89df66d5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76</meta:user-defined>
    <meta:user-defined meta:name="OVERHEIDop.GmbID/DC.identifier">gmb-2026-400376</meta:user-defined>
    <meta:user-defined meta:name="OVERHEIDop.versieInformatie"/>
  </office:meta>
</office:document-meta>
</file>