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Oostvaardersdijk 59 E, 8244 PB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Oostvaardersdijk 59 E, 8244 PB Lelystad, het plaatsen van een terras</text:span>
          </text:p>
            <text:p text:style-name="common-al">Wij hebben op 20 augustus 2026 een aanvraag omgevingsvergunning ontvangen voor het plaatsen van een terras, op Oostvaardersdijk 59 E, 8244 PB Lelystad. De aanvraag heeft dossiernummer 09953671758.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0 augustus 2026. De gemeente neemt daarover waarschijnlijk voor 15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0037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71758</meta:user-defined>
    <dc:language>nl</dc:language>
    <meta:user-defined meta:name="OVERHEIDop.locatietype/OVERHEIDop.gebiedsmarkering">Punt</meta:user-defined>
    <meta:user-defined meta:name="DC.title">Ontvangen aanvraag - Oostvaardersdijk 59 E, 8244 PB Lelystad</meta:user-defined>
    <meta:user-defined meta:name="DCTERMS.W3CDTF/DCTERMS.available">2026-08-25</meta:user-defined>
    <meta:user-defined meta:name="DCTERMS.W3CDTF/OVERHEIDop.jaargang">2026</meta:user-defined>
    <meta:user-defined meta:name="OVERHEIDop.publicationIssue">400375</meta:user-defined>
    <meta:user-defined meta:name="OVERHEIDop.GmbID/DC.identifier">gmb-2026-400375</meta:user-defined>
    <meta:user-defined meta:name="OVERHEIDop.versieInformatie"/>
  </office:meta>
</office:document-meta>
</file>