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Wandeltocht van 10 km in Earnewâld op 2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17 augustus 2026 is de volgende melding binnengekomen:</text:p>
            <text:p text:style-name="last-al">Earnewâld, Eetcafé De Meerpaal, Koaidyk 10, wandeltocht van 10 km op 2 september 2026 van 13.00 uur tot 17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40037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7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7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976</meta:user-defined>
    <meta:user-defined meta:name="DCTERMS.abstract">Wandeltocht van 10 km op 2 september 2026</meta:user-defined>
    <dc:language>nl</dc:language>
    <meta:user-defined meta:name="OVERHEIDop.locatietype/OVERHEIDop.gebiedsmarkering">Punt</meta:user-defined>
    <meta:user-defined meta:name="DC.title">Gemeente Tytsjerksteradiel - melding Wandeltocht van 10 km in Earnewâld op 2 september 2026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73</meta:user-defined>
    <meta:user-defined meta:name="OVERHEIDop.GmbID/DC.identifier">gmb-2026-400373</meta:user-defined>
    <meta:user-defined meta:name="OVERHEIDop.versieInformatie"/>
  </office:meta>
</office:document-meta>
</file>