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ord jij de nieuwe jeugdburgemeester van Etten-Leu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Zit je dit schooljaar in groep 7 van de basisschool en woon je in Etten-Leur? Barst jij van de ideeën voor de kinderen van Etten-Leur? Als jeugdburgemeester mag je bij allerlei belangrijke momenten in Etten-Leur zijn. Denk bijvoorbeeld aan het openen van de kermis, Dodenherdenking, sportevenementen of de intocht van Sinterklaas. Vind je het ook leuk om in de belangstelling te staan en voor een groep mensen te spreken?  Doe dan mee! We hebben alles voor je op een rijtje gezet. Handig! Op www.etten-leur.nl/jeugdburgemeester staan alle stappen om jou te helpen. Je kunt tot maandag 14 september 12.00 uur solliciteren.</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40036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6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6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Word jij de nieuwe jeugdburgemeester van Etten-Leur?</meta:user-defined>
    <meta:user-defined meta:name="DCTERMS.W3CDTF/DCTERMS.available">2026-08-26</meta:user-defined>
    <meta:user-defined meta:name="DCTERMS.W3CDTF/OVERHEIDop.jaargang">2026</meta:user-defined>
    <meta:user-defined meta:name="OVERHEIDop.publicationIssue">400368</meta:user-defined>
    <meta:user-defined meta:name="OVERHEIDop.GmbID/DC.identifier">gmb-2026-400368</meta:user-defined>
    <meta:user-defined meta:name="OVERHEIDop.versieInformatie"/>
  </office:meta>
</office:document-meta>
</file>