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aand van Ontmoeting: beleef het samen in Etten-Leur!</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Van 30 augustus tot en met 30 september staat Etten-Leur in het teken van ontmoeten, verbinden en samen genieten. Tijdens de <text:span text:style-name="nadrukcur">Maand van Ontmoeting</text:span> organiseren uiteenlopende lokale organisaties tientallen gezellige, inspirerende en actieve activiteiten voor jong en oud.</text:p>
            <text:p text:style-name="al">Of u nu zin heeft in een ontspannen wandeling, een creatieve middag, een gezamenlijke maaltijd, een sfeervolle muziekvoorstelling, stoelgymnastiek, een spelletjesavond of simpelweg een kop koffie met een goed gesprek: er is voor ieder wat wils. Iedere ontmoeting, hoe klein ook, kan het begin zijn van een mooie nieuwe vriendschap of een waardevol contact.</text:p>
            <text:p text:style-name="al">
            <text:span text:style-name="nadrukvet">Inclusief en toegankelijk</text:span>
          </text:p>
            <text:p text:style-name="al">Bijna alle activiteiten zijn gratis en voor iedereen toegankelijk. Schroom dus niet om eens iets nieuws te proberen en te ontdekken hoe leuk het is om samen te zijn. Neem gerust een buur, vriend of familielid mee, of kom gewoon alleen. U bent overal van harte welkom! Samen maken we Etten-Leur nog een stukje warmer, gezelliger en meer verbonden.</text:p>
            <text:p text:style-name="al">
            <text:span text:style-name="nadrukvet">Praktische informatie &amp; programma</text:span>
          </text:p>
            <text:p text:style-name="al">Het volledige online overzicht staat op de website van Etten-leur Voor ELkaar voor alle details, tijden en locaties: www.etten-leurvoorelkaar.nl/maand-van-ontmoeting.</text:p>
            <text:p text:style-name="al">Neem een kijkje op de volgende pagina in deze krant voor een handig overzicht van de komende activiteiten!</text:p>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tten-Leur</text:p>
            </table:table-cell>
            <table:table-cell office:value-type="string" table:style-name="header.C">
              <text:p text:style-name="headerright"><text:span text:style-name="nr">Nr. 40035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5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5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Etten-Leur</meta:user-defined>
    <meta:user-defined meta:name="OVERHEID.Informatietype/DC.type">officiële publicatie</meta:user-defined>
    <meta:user-defined meta:name="OVERHEIDop.Rubriek/DC.type">overige overheidsinformatie</meta:user-defined>
    <meta:user-defined meta:name="OVERHEID.Gemeente/OVERHEID.authority">Etten-Leur</meta:user-defined>
    <meta:user-defined meta:name="OVERHEID.Gemeente/DCTERMS.publisher">Etten-Leur</meta:user-defined>
    <meta:user-defined meta:name="OVERHEID.TaxonomieBeleidsagendaDecentraal/OVERHEID.category">Bestuur | Organisatie en beleid</meta:user-defined>
    <dc:language>nl</dc:language>
    <meta:user-defined meta:name="OVERHEIDop.locatietype/OVERHEIDop.gebiedsmarkering">Woonplaats</meta:user-defined>
    <meta:user-defined meta:name="DC.title">Maand van Ontmoeting: beleef het samen in Etten-Leur!</meta:user-defined>
    <meta:user-defined meta:name="DCTERMS.W3CDTF/DCTERMS.available">2026-08-26</meta:user-defined>
    <meta:user-defined meta:name="DCTERMS.W3CDTF/OVERHEIDop.jaargang">2026</meta:user-defined>
    <meta:user-defined meta:name="OVERHEIDop.publicationIssue">400357</meta:user-defined>
    <meta:user-defined meta:name="OVERHEIDop.GmbID/DC.identifier">gmb-2026-400357</meta:user-defined>
    <meta:user-defined meta:name="OVERHEIDop.versieInformatie"/>
  </office:meta>
</office:document-meta>
</file>