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lenging van huurovereenkomsten Koerierspad 1, 3, 5 Tiel</text:p>
      <text:section text:name="regeling_id1-3-2" text:style-name="regeling">
        <text:section text:name="aanhef_id1-3-2-1" text:style-name="aanhef">
          <text:section text:name="preambule_id1-3-2-1-1" text:style-name="preambule">
            <text:p text:style-name="al">De gemeente Tiel is van plan om de huurovereenkomsten voor het pand Koerierspad 1-3-5 in Tiel te verlengen. De huurovereenkomsten worden verlengd van 1 januari 2027 tot en met 30 juni 2027. Het gaat om de huurovereenkomsten met kinderopvang Kaka en wijkvereniging Passewaay. </text:p>
            <text:p text:style-name="al">
            <text:span text:style-name="nadrukvet"> Motivering</text:span>
          </text:p>
            <text:p text:style-name="al">De gemeente heeft voor alle schoolgebouwen in de gemeente een Integraal HuisvestingsPlan (IHP) op laten stellen. In dit plan hebben schoolbesturen en de gemeente vastgelegd hoe zij samen streven naar toekomstbestendige onderwijshuisvesting. De raad heeft het IHP op 31 mei 2023 vastgesteld. De locatie Koerierspad is in beeld voor de tijdelijke huisvesting van scholen, waarvan het gebouw gesloopt gaat worden en nieuwbouw krijgen op dezelfde locatie. </text:p>
            <text:p text:style-name="al">De gemeente heeft daarom de huurovereenkomst met alle huurders verlengd tot en met 31 december 2026, zodat vanaf 1 januari 2027 de locatie beschikbaar zou zijn voor huisvesting van scholen. Vanwege vertraging in de uitvoering van het IHP wil de gemeente de huurovereenkomsten met de huidige huurders eenmalig verlengen van 1 januari 2027 tot en met 30 juni 2027.</text:p>
            <text:p text:style-name="al">
            <text:span text:style-name="nadrukvet">Vervaltermijn</text:span>
          </text:p>
            <text:p text:style-name="al">Tegen de voorgenomen verhuur kan geen zienswijze, bezwaren of beroep in de zin van de AWB worden ingediend c.q. ingesteld. Als u het niet eens bent met de voorgenomen verhuur, dan dient u dat binnen 20 kalenderdagen na publicatie op <text:a xlink:href="https://www.tiel.nl/uitgifte-onroerend-goed-een-op-een" xlink:type="simple">www.tiel.nl</text:a>, tot <text:span text:style-name="nadrukvet">6 september 2026</text:span>  kenbaar te maken door een kort geding aanhangig te maken bij de voorzieningenrechten van de rechtbank Gelderland en dit per e-mail aan ons te melden via <text:a xlink:href="mailto://vastgoed@tiel.nl" xlink:type="simple">vastgoed@tiel.nl</text:a>.</text:p>
            <text:p text:style-name="al">Als u vragen heeft over deze verhuur dan kunt u per e-mail contact opnemen met <text:a xlink:href="mailto://vastgoed@tiel.nl" xlink:type="simple">vastgoed@tiel.nl</text:a>. </text:p>
            <text:p text:style-name="al">Met deze publicatie geeft de gemeente Tiel uitvoering aan het arrest van de Hoge raad d.d. 26 november 2021. Lees meer over de uitspraak en consequenties hiervan op de <text:a xlink:href="https://uitspraken.rechtspraak.nl/details?id=ECLI:NL:HR:2021:1778" xlink:type="simple">website(externe link)</text:a> van de Rijksoverheid.</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40035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5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5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Tiel</meta:user-defined>
    <meta:user-defined meta:name="OVERHEID.Informatietype/DC.type">officiële publicatie</meta:user-defined>
    <meta:user-defined meta:name="OVERHEIDop.Rubriek/DC.type">overige overheidsinformatie</meta:user-defined>
    <meta:user-defined meta:name="OVERHEID.Gemeente/OVERHEID.authority">Tiel</meta:user-defined>
    <meta:user-defined meta:name="OVERHEID.Gemeente/DCTERMS.publisher">Tiel</meta:user-defined>
    <meta:user-defined meta:name="OVERHEID.TaxonomieBeleidsagendaDecentraal/OVERHEID.category">Bestuur | Organisatie en beleid</meta:user-defined>
    <meta:user-defined meta:name="DCTERMS.abstract">Voorgenomen verlenging van huurovereenkomsten Koerierspad 1, 3, 5 Tiel</meta:user-defined>
    <dc:language>nl</dc:language>
    <meta:user-defined meta:name="OVERHEIDop.locatietype/OVERHEIDop.gebiedsmarkering">Weg</meta:user-defined>
    <meta:user-defined meta:name="DC.title">Voorgenomen verlenging van huurovereenkomsten Koerierspad 1, 3, 5 Tiel</meta:user-defined>
    <meta:user-defined meta:name="DCTERMS.W3CDTF/DCTERMS.available">2026-08-25</meta:user-defined>
    <meta:user-defined meta:name="DCTERMS.W3CDTF/OVERHEIDop.jaargang">2026</meta:user-defined>
    <meta:user-defined meta:name="OVERHEIDop.publicationIssue">400353</meta:user-defined>
    <meta:user-defined meta:name="OVERHEIDop.GmbID/DC.identifier">gmb-2026-400353</meta:user-defined>
    <meta:user-defined meta:name="OVERHEIDop.versieInformatie"/>
  </office:meta>
</office:document-meta>
</file>