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en van BenW van 21 augustus 2026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Voortgangsverslag 2026 Grote Oogst – Vosdonk </text:p>
            <text:p text:style-name="al">Moties Land van Cuijk met betrekking tot (uitvoering van) landelijk woonwagenbeleid </text:p>
            <text:p text:style-name="al">Aanpassingen subsidieregelingen </text:p>
            <text:p text:style-name="al">Raadsvragen APB zwerfafval rondom eet en drinkgelegenheden </text:p>
            <text:p text:style-name="al">Afwijkingsbesluit vervanging van access points ten behoeve van de gemeentelijke ICT-infrastructuur </text:p>
            <text:p text:style-name="al">Intentieverklaring VanThuisUit Avoord </text:p>
            <text:p text:style-name="al"/>
            <text:p text:style-name="al">De besluiten op deze openbare besluitenlijst zijn compact geformuleerd. Hieraan kunnen geen rechten worden ontleend. De volledige besluiten zijn bepalend. 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4003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Besluiten van BenW van 21 augustus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347</meta:user-defined>
    <meta:user-defined meta:name="OVERHEIDop.GmbID/DC.identifier">gmb-2026-400347</meta:user-defined>
    <meta:user-defined meta:name="OVERHEIDop.versieInformatie"/>
  </office:meta>
</office:document-meta>
</file>