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rte Singel 11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Z2026-00001119 voor het oprichten van een dakopbouw op de woning op locatie Korte Singel 11 in Bussum.</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34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19</meta:user-defined>
    <meta:user-defined meta:name="DCTERMS.abstract">Betreft: Besluit op locatie Korte Singel 11 in Bussum</meta:user-defined>
    <dc:language>nl</dc:language>
    <meta:user-defined meta:name="DC.title">Verleende omgevingsvergunning Korte Singel 11 in Bussum</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959</meta:user-defined>
    <meta:user-defined meta:name="OVERHEIDop.publicationIssue">400346</meta:user-defined>
    <meta:user-defined meta:name="OVERHEIDop.GmbID/DC.identifier">gmb-2026-400346</meta:user-defined>
    <meta:user-defined meta:name="OVERHEIDop.versieInformatie"/>
  </office:meta>
</office:document-meta>
</file>