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zheimer Café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Alzheimer Café is een ontmoetingsplaats voor mensen met dementie, in welke vorm dan ook, maar ook voor hun partner, familie, mantelzorgers, hulpverleners en andere belangstellenden. Tijdens een bijeenkomst van het Alzheimer Café krijgt u meer informatie over dementie, kunt u uw vragen stellen aan deskundigen en kunt u lotgenoten ontmoeten. </text:p>
            <text:p text:style-name="al"/>
            <text:p text:style-name="al">
            <text:span text:style-name="nadrukvet">Thema: ‘Ik blijf meedoen’</text:span>
          </text:p>
            <text:p text:style-name="al">Op donderdag 17 september is de eerste bijeenkomst na de zomerstop. Het thema van de avond is ‘Ik blijf meedoen’, in samenwerking met Samen Soepen en verschillende dementievriendelijke organisaties. Een gezellige avond om elkaar weer te zien, samen te praten en ervaringen te delen, tijdens een bijzondere bijeenkomst op Wereld Alzheimer Dag. Ook is er een informatiemarkt. Hier leert u organisaties kennen die zich in onze gemeente inzetten voor mensen met dementie. </text:p>
            <text:p text:style-name="al"/>
            <text:p text:style-name="al">
            <text:span text:style-name="nadrukvet">Praktische informatie</text:span>
          </text:p>
            <text:p text:style-name="al">Het programma begint deze keer om 17.30 uur en duurt tot ongeveer 20.00 uur. De locatie is Kloostergaard, Bisschopsmolenstraat 272 in Etten-Leur. </text:p>
            <text:p text:style-name="al"/>
            <text:p text:style-name="al">
            <text:span text:style-name="nadrukvet">Aanmelden</text:span>
          </text:p>
            <text:p text:style-name="al">Wilt u erbij zijn? Meld u dan vóór 3 september aan via <text:a xlink:href="mailto:alzheimercafe.ettenleur@gmail.com" xlink:type="simple">alzheimercafe.ettenleur@gmail.com</text:a>.</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Alzheimer Café Etten-Leur</meta:user-defined>
    <meta:user-defined meta:name="DCTERMS.W3CDTF/DCTERMS.available">2026-08-26</meta:user-defined>
    <meta:user-defined meta:name="DCTERMS.W3CDTF/OVERHEIDop.jaargang">2026</meta:user-defined>
    <meta:user-defined meta:name="OVERHEIDop.publicationIssue">400343</meta:user-defined>
    <meta:user-defined meta:name="OVERHEIDop.GmbID/DC.identifier">gmb-2026-400343</meta:user-defined>
    <meta:user-defined meta:name="OVERHEIDop.versieInformatie"/>
  </office:meta>
</office:document-meta>
</file>