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Wegwerkzaamheden en afsluitingen in de gemeente T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van Welderenstraat</text:span>
          </text:p>
            <text:p text:style-name="common-al">Vanwege kabel en leidingwerkzaamheden geldt een tijdelijke eenrichtingssituatie op de Burgemeester van Welderenstraat in de richting van de Burgemeester van Altenastraat van 17 augustus tot en met 4 september. Inrijden vanaf de zijde van de Burgemeester van Altenastraat is dan niet mogelijk. Een omleiding wordt ter plaatse aangegeven.</text:p>
            <text:p text:style-name="common-al">
            <text:span text:style-name="nadrukvet"/>
          </text:p>
            <text:p text:style-name="common-al">
            <text:span text:style-name="nadrukvet">De Hennepe</text:span>
          </text:p>
            <text:p text:style-name="common-al">Vanwege rioleringswerkzaamheden is de ingang van de Hennepe ter hoogte van de huisnummers 539 en 566 aan de Laan van Westroijen afgesloten voor gemotoriseerd verkeer van maandag 24 augustus 7.00 uur tot en met vrijdag 4 september 18.00 uur. Omleidingen worden ter plaatse aangegeven.</text:p>
            <text:p text:style-name="common-al">
            <text:span text:style-name="nadrukvet"/>
          </text:p>
            <text:p text:style-name="common-al">
            <text:span text:style-name="nadrukvet">Diverse locaties wegversmallingen</text:span>
          </text:p>
            <text:p text:style-name="common-al">Vanwege onderhoud aan de weg zijn er op verschillende locaties wegversmallingen met een voorrangsregeling en verkeersregelaars (indien nodig) actief van 31 augustus tot en met 4 september. Verkeer kan de werkzaamheden (met een kleine vertraging) passeren. Locaties:</text:p>
            <text:p text:style-name="common-al"/>
            <text:list text:style-name="id1-3-2-1-1-10">
              <text:list-item text:style-override="id1-3-2-1-1-10-1">
                <text:number>1.</text:number>
                <text:p text:style-name="al">Newtonstraat 31 augustus van 7.00 tot 12.00 uur</text:p>
              </text:list-item>
              <text:list-item text:style-override="id1-3-2-1-1-10-2">
                <text:number>2.</text:number>
                <text:p text:style-name="al">Dorpsstraat 31 augustus van 11.00 tot 15.00 uur</text:p>
              </text:list-item>
              <text:list-item text:style-override="id1-3-2-1-1-10-3">
                <text:number>3.</text:number>
                <text:p text:style-name="al">Johan Fabriciuslaan 31 augustus van 11.00 tot 15.00 uur</text:p>
              </text:list-item>
              <text:list-item text:style-override="id1-3-2-1-1-10-4">
                <text:number>4.</text:number>
                <text:p text:style-name="al">Lingedijk van 2 september 22.00 tot 3 september 03.00 uur</text:p>
              </text:list-item>
              <text:list-item text:style-override="id1-3-2-1-1-10-5">
                <text:number>5.</text:number>
                <text:p text:style-name="al">Binnenhoek van 3 september 23.00 tot 4 september 05.00 uur.</text:p>
              </text:list-item>
            </text:list>
            <text:p text:style-name="common-al">
            <text:span text:style-name="nadrukvet"/>
          </text:p>
            <text:p text:style-name="common-al">
            <text:span text:style-name="nadrukvet">Echteldsedijk</text:span>
          </text:p>
            <text:p text:style-name="common-al">Vanwege schoonmaakwerkzaamheden aan de woontorens die vanaf de dijk plaatsvinden is de Echteldsedijk op 27 augustus van 7.00 uur tot 13.30 uur afgesloten voor voertuigen. Ter plaatse zorgt een verkeersregelaar voor de begeleiding.</text:p>
            <text:p text:style-name="common-al">Vanwege onderhoud aan de weg is de Echteldsedijk in de richting van de verkeerspost RWS op 31 augustus afgesloten voor doorgaand verkeer van 6.30 uur tot 16.00 uur.</text:p>
            <text:p text:style-name="common-al">
            <text:span text:style-name="nadrukvet"/>
          </text:p>
            <text:p text:style-name="common-al">
            <text:span text:style-name="nadrukvet">Haagwinde / Zonnedauw</text:span>
          </text:p>
            <text:p text:style-name="common-al">Vanwege bouwwerkzaamheden is de Zonnedauw in de richting van de Haagwinde afgesloten voor al het verkeer van 17 augustus tot en met 17 december. Een omleiding wordt aangegeven.</text:p>
            <text:p text:style-name="common-al">
            <text:span text:style-name="nadrukvet"/>
          </text:p>
            <text:p text:style-name="common-al">
            <text:span text:style-name="nadrukvet">Nieuwe Tielseweg </text:span>
          </text:p>
            <text:p text:style-name="common-al">Vanwege onderhoud aan de weg (aanleg rotonde) is de Nieuwe Tielseweg tussen de rotonde Rechtbankstraat de rotonde Brugstraat afgesloten voor al het verkeer van 17 augustus tot en met 28 augustus. Omleidingen worden ter plaatse aangegeven. </text:p>
            <text:p text:style-name="common-al">
            <text:span text:style-name="nadrukvet"/>
          </text:p>
            <text:p text:style-name="common-al">
            <text:span text:style-name="nadrukvet">Ochtenstraat</text:span>
          </text:p>
            <text:p text:style-name="common-al">Vanwege onderhoud aan de weg is de Ochtenstraat vanaf de kruising met de Wadenoijenlaan en de kruising met de Kesterenstraat afgesloten voor al het verkeer van 17 augustus tot en met 30 september.</text:p>
            <text:p text:style-name="common-al">
            <text:span text:style-name="nadrukvet"/>
          </text:p>
            <text:p text:style-name="common-al">
            <text:span text:style-name="nadrukvet">Oliemolenwal</text:span>
          </text:p>
            <text:p text:style-name="common-al">Vanwege rioleringswerkzaamheden is de Oliemolenwal in Tiel afgesloten voor al het verkeer van maandag 18 mei tot en met vrijdag 4 september. Omleidingen worden ter plaatse aangegeven. </text:p>
            <text:p text:style-name="common-al">
            <text:span text:style-name="nadrukvet"/>
          </text:p>
            <text:p text:style-name="common-al">
            <text:span text:style-name="nadrukvet">Panovenweg</text:span>
          </text:p>
            <text:p text:style-name="common-al">Vanwege kabel- en leidingwerkzaamheden is de Panovenweg ter hoogte van huisnummer 12 afgesloten voor verkeer, met uitzondering van bestemmingsverkeer, van 24 augustus tot en met 2 oktober en van 21 oktober tot en met 13 november. Daarnaast geldt in dezelfde periodes een wegversmalling met voorrangsregeling op de Koelenhofstraat ter hoogte van huisnummer 3.</text:p>
            <text:p text:style-name="common-al">
            <text:span text:style-name="nadrukvet"/>
          </text:p>
            <text:p text:style-name="common-al">
            <text:span text:style-name="nadrukvet">Sint Walburgstraat</text:span>
          </text:p>
            <text:p text:style-name="common-al">Vanwege rioleringswerkzaamheden is het Hoogeinde vanaf de poller tot en met de kruising Sint Walburgstraat van 19 augustus tot en met 4 september afgesloten voor al het verkeer. Verkeer kan uitrijden via de 1e Achterstraat en de Gasthuisstraat is doodlopend.</text:p>
            <text:p text:style-name="common-al">
            <text:span text:style-name="nadrukvet"/>
          </text:p>
            <text:p text:style-name="common-al">
            <text:span text:style-name="nadrukvet">Meer informatie </text:span>
          </text:p>
            <text:p text:style-name="last-al">Kijk op <text:a xlink:href="https://www.tiel.nl/wegwerkzaamheden" xlink:type="simple">www.tiel.nl/wegwerkzaamheden</text:a> voor een overzicht van alle werkzaamheden. Hier vindt u ook langdurige werkzaamheden.</text:p>
            <text:p text:style-name="tekst_bottom"/>
          </text:section>
        </text:section>
        <text:section text:name="zakelijke-mededeling-sluiting_id1-3-2-2" text:style-name="zakelijke-mededeling-sluiting">
          <text:section text:name="gegeven_id1-3-2-2-1" text:style-name="gegeven">
            <text:p text:style-name="dagtekening">
            <text:span text:style-name="plaats">Tiel, 25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03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Verkeer | Organisatie en beleid</meta:user-defined>
    <meta:user-defined meta:name="OVERHEIDop.Rubriek/DC.type">andere voorlichtingsinformatie</meta:user-defined>
    <meta:user-defined meta:name="DCTERMS.abstract">Wegwerkzaamheden en afsluitingen in de gemeente Tiel</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gwerkzaamheden en afsluitingen in de gemeente Tiel</meta:user-defined>
    <meta:user-defined meta:name="DCTERMS.W3CDTF/DCTERMS.available">2026-08-25</meta:user-defined>
    <meta:user-defined meta:name="DCTERMS.W3CDTF/OVERHEIDop.jaargang">2026</meta:user-defined>
    <meta:user-defined meta:name="OVERHEIDop.publicationIssue">400342</meta:user-defined>
    <meta:user-defined meta:name="OVERHEIDop.GmbID/DC.identifier">gmb-2026-400342</meta:user-defined>
    <meta:user-defined meta:name="OVERHEIDop.versieInformatie"/>
  </office:meta>
</office:document-meta>
</file>