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Gemeente Haarlem, ontheffing verleend, T.h.v. Nieuwe Gracht 13 2011NB Haarlem, 0392-2026-0105016, het plaatsen van een container/laadbak (gesloten), op 01-07-2026 t/m 01-07-2027, verzonden 21-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Haarlem, (p/a) Postbus 511, 2003 PB in Haarlem,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034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105016</meta:user-defined>
    <meta:user-defined meta:name="DCTERMS.abstract">het plaatsen van een container/laadbak (open)</meta:user-defined>
    <dc:language>nl</dc:language>
    <meta:user-defined meta:name="OVERHEIDop.locatietype/OVERHEIDop.gebiedsmarkering">Punt</meta:user-defined>
    <meta:user-defined meta:name="DC.title">RECTIFICATIE, Gemeente Haarlem, ontheffing verleend, T.h.v. Nieuwe Gracht 13 2011NB Haarlem, 0392-2026-0105016, het plaatsen van een container/laadbak (gesloten), op 01-07-2026 t/m 01-07-2027, verzonden 21-08-2026</meta:user-defined>
    <meta:user-defined meta:name="DCTERMS.W3CDTF/DCTERMS.available">2026-08-25</meta:user-defined>
    <meta:user-defined meta:name="DCTERMS.W3CDTF/OVERHEIDop.jaargang">2026</meta:user-defined>
    <meta:user-defined meta:name="OVERHEIDop.publicationIssue">400341</meta:user-defined>
    <meta:user-defined meta:name="OVERHEIDop.GmbID/DC.identifier">gmb-2026-400341</meta:user-defined>
    <meta:user-defined meta:name="OVERHEIDop.versieInformatie"/>
  </office:meta>
</office:document-meta>
</file>