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een kofferbakverkoop op 22 mei, 5 juni, 3 juli en 4 september 2027 aan Marktplei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tplein, Katwijk</text:p>
                  </table:table-cell>
                  <table:table-cell table:style-name="entry" table:number-rows-spanned="1" table:number-columns-spanned="1">
                    <text:p text:style-name="table_al">Het organiseren van een kofferbakverkoop op zaterdag 22 mei, 5 juni, 3 juli en 4 september 2027</text:p>
                  </table:table-cell>
                  <table:table-cell table:style-name="entry" table:number-rows-spanned="1" table:number-columns-spanned="1">
                    <text:p text:style-name="table_al">20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organiseren van een kofferbakverkoop op 22 mei, 5 juni, 3 juli en 4 september 2027 aan Marktplein te Kat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37</meta:user-defined>
    <meta:user-defined meta:name="OVERHEIDop.GmbID/DC.identifier">gmb-2026-400337</meta:user-defined>
    <meta:user-defined meta:name="OVERHEIDop.versieInformatie"/>
  </office:meta>
</office:document-meta>
</file>