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Oranjestraat 11.</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Oranjestraat ter hoogte van huisnummer 11 te Heerlen voor het motorvoertuig met kenteken GB-923-G.</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Oranjestraat 11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Oranje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GB-923-G ter hoogte van de Oranjestraat 11, zoals aangegeven op de bij dit besluit behorende tekening van 27 jul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last-al">
            <text:span text:style-name="nadrukvet">Tekening Aanvraag GPP Oranjestraat 11 Heerlen, kenteken GB-923-G, d.d. 27-07-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Oranjestraat 11 - Oranjestraat 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Oranjestraat 11.</meta:user-defined>
    <meta:user-defined meta:name="DCTERMS.W3CDTF/DCTERMS.available">2026-08-25</meta:user-defined>
    <meta:user-defined meta:name="OVERHEIDop.externeBijlage">GPP Oranjestraat 11|exb-2026-29957</meta:user-defined>
    <meta:user-defined meta:name="DCTERMS.W3CDTF/OVERHEIDop.jaargang">2026</meta:user-defined>
    <meta:user-defined meta:name="OVERHEIDop.publicationIssue">400329</meta:user-defined>
    <meta:user-defined meta:name="OVERHEIDop.GmbID/DC.identifier">gmb-2026-400329</meta:user-defined>
    <meta:user-defined meta:name="OVERHEIDop.versieInformatie"/>
  </office:meta>
</office:document-meta>
</file>