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9c5bb027-74a9-47a3-9bd8-34edfdcbf450.jpg" manifest:media-type="image/x-eps"/>
  <manifest:file-entry manifest:full-path="Pictures/Fotoi8635afb1-9070-4767-b1a0-c87c5c9f989a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Prins Bernhardlaan ter hoogte van huisnummer 82</text:p>
            <text:p text:style-name="common-al">Datum: 20 augustus 2026</text:p>
            <text:p text:style-name="common-al">Kenmerk: 34170216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Prins Bernhardlaan ter hoogte van huisnummer 82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109.5056603773585mm"><draw:image xlink:href="Pictures/Plattegrondi9c5bb027-74a9-47a3-9bd8-34edfdcbf450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14.70188679245283mm"><draw:image xlink:href="Pictures/Fotoi8635afb1-9070-4767-b1a0-c87c5c9f989a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32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Prins Bernhardlaan 8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28</meta:user-defined>
    <meta:user-defined meta:name="OVERHEIDop.GmbID/DC.identifier">gmb-2026-400328</meta:user-defined>
    <meta:user-defined meta:name="OVERHEIDop.versieInformatie"/>
  </office:meta>
</office:document-meta>
</file>