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wijzigen van de gevel op het perceel Broeklandstraat 15, 8082AD en Watermuntstraat 2 en 4, 8082 AH Elburg</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18 augustus 2026 een omgevingsvergunning verleend voor het wijzigen van de gevel op het perceel Broeklandstraat 15, 8082AD en Watermuntstraat 2 en 4, 8082 AH Elburg. De vergunning staat geregistreerd onder zaaknummer Z2026-00001236. De vergunnin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032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2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2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36</meta:user-defined>
    <meta:user-defined meta:name="DCTERMS.abstract">Betreft: Beschikking op aanvraag op locatie Broeklandstraat 15, 8082AD en Watermuntstraat 2 en 4, 8082 AH Elburg</meta:user-defined>
    <dc:language>nl</dc:language>
    <meta:user-defined meta:name="OVERHEIDop.locatietype/OVERHEIDop.gebiedsmarkering">Vlak</meta:user-defined>
    <meta:user-defined meta:name="DC.title">Verleende omgevingsvergunning voor het wijzigen van de gevel op het perceel Broeklandstraat 15, 8082AD en Watermuntstraat 2 en 4, 8082 AH Elburg</meta:user-defined>
    <meta:user-defined meta:name="DCTERMS.W3CDTF/DCTERMS.available">2026-08-25</meta:user-defined>
    <meta:user-defined meta:name="DCTERMS.W3CDTF/OVERHEIDop.jaargang">2026</meta:user-defined>
    <meta:user-defined meta:name="OVERHEIDop.publicationIssue">400325</meta:user-defined>
    <meta:user-defined meta:name="OVERHEIDop.GmbID/DC.identifier">gmb-2026-400325</meta:user-defined>
    <meta:user-defined meta:name="OVERHEIDop.versieInformatie"/>
  </office:meta>
</office:document-meta>
</file>