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Maasstraat 94-4 1078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Besluit: verleend</text:p>
            <text:p text:style-name="common-al">Besluit verzonden op: 21-08-2026</text:p>
            <text:p text:style-name="common-al">Zaakadres: Maasstraat 94-4 1078HM Amsterdam</text:p>
            <text:p text:style-name="common-al">Zaaknummer: Z2026-02959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9593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3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593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Besluit woonvormingsvergunning verleend Maasstraat 94-4 1078HM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21</meta:user-defined>
    <meta:user-defined meta:name="OVERHEIDop.GmbID/DC.identifier">gmb-2026-400321</meta:user-defined>
    <meta:user-defined meta:name="OVERHEIDop.versieInformatie"/>
  </office:meta>
</office:document-meta>
</file>